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2-purpose-of-the-developer-handbook:start"/><text:bookmark-start text:name="__RefHeading___purpose_of_the_developer_handbook_1"/><text:bookmark-start text:name="purpose_of_the_developer_handbook"/>15.2 Purpose of the Developer Handbook<text:bookmark-end text:name="__RefHeading___purpose_of_the_developer_handbook_1"/><text:bookmark-end text:name="purpose_of_the_developer_handbook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Phase 0 Developer Handbook provides the required development conventions for producing Phase 0 implementation artifacts.</text:p>
      <text:p text:style-name="Text_20_body">The handbook must help contributors:</text:p>
      <text:p text:style-name="Text_20_body">Create files with consistent headers and <text:a xlink:type="simple" xlink:href="https://wiki.didosolutions.com/dido/99_annexes/annex-b-terms-and-definitions/t/traceability" text:style-name="Internet_20_link" text:visited-style-name="Visited_20_Internet_20_Link">Traceability</text:a> metadataDistinguish generated artifacts from hand-authored artifactsFollow approved naming conventionsFollow approved coding styleUse logging consistentlyHandle exceptions consistentlyPreserve <text:a xlink:type="simple" xlink:href="https://wiki.didosolutions.com/dido/99_annexes/annex-b-terms-and-definitions/r/runtime_plane" text:style-name="Internet_20_link" text:visited-style-name="Visited_20_Internet_20_Link">Runtime Plane</text:a> distinctions in implementation behaviorFollow repository workflowRun approved scripts correctlyAvoid uncontrolled prototype codePrepare artifacts for later deployment, testability, observation, and <text:a xlink:type="simple" xlink:href="https://wiki.didosolutions.com/dido/99_annexes/annex-b-terms-and-definitions/e/evidence" text:style-name="Internet_20_link" text:visited-style-name="Visited_20_Internet_20_Link">Evidence</text:a> planningThe handbook turns implementation discipline into repeatable developer practi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03:12</meta:creation-date>
    <dc:creator>Generated</dc:creator>
    <dc:date>2026-08-22T21::03:12</dc:date>
    <dc:language>en-US</dc:language>
    <meta:editing-cycles>1</meta:editing-cycles>
    <meta:editing-duration>PT0S</meta:editing-duration>
    <dc:title>fxdemo:04-part:15-phase-0-developer-handbook-requirements:15-2-purpose-of-the-developer-handbook:start</dc:title>
  </office:meta>
</office:document-meta>
</file>