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5-phase-0-developer-handbook-requirements:15-12-script-usage-requirements:start"/><text:bookmark-start text:name="__RefHeading___script_usage_requirements_1"/><text:bookmark-start text:name="script_usage_requirements"/>15.12 Script Usage Requirements<text:bookmark-end text:name="__RefHeading___script_usage_requirements_1"/><text:bookmark-end text:name="script_usage_requirements"/></text:h>
      <text:p text:style-name="Text_20_body"><text:a xlink:type="simple" xlink:href="https://wiki.didosolutions.com/fxdemo/04-part/15-phase-0-developer-handbook-requirements/start" text:style-name="Internet_20_link" text:visited-style-name="Visited_20_Internet_20_Link"> Go To Phase 0 Developer Handbook Requirements </text:a></text:p>
      <text:p text:style-name="Text_20_body">The Developer Handbook must define how contributors use Phase 0 scripts.</text:p>
      <text:p text:style-name="Text_20_body">Script usage requirements must identify:</text:p>
      <text:p text:style-name="Text_20_body">Purpose of each approved scriptRequired inputsExpected outputsAffected artifactsLogging behaviorError-handling behaviorPrerequisitesCleanup behaviorReview expectationsRelationship to the Phase 0 implementation baselineScripts that generate artifacts, alter repository state, start implementation participants, stop implementation participants, or affect <text:a xlink:type="simple" xlink:href="https://wiki.didosolutions.com/dido/99_annexes/annex-b-terms-and-definitions/t/traceability" text:style-name="Internet_20_link" text:visited-style-name="Visited_20_Internet_20_Link">Traceability</text:a> must follow handbook rules. Contributors must not use unapproved scripts to create or modify baseline artifact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03:49</meta:creation-date>
    <dc:creator>Generated</dc:creator>
    <dc:date>2026-08-22T16::03:49</dc:date>
    <dc:language>en-US</dc:language>
    <meta:editing-cycles>1</meta:editing-cycles>
    <meta:editing-duration>PT0S</meta:editing-duration>
    <dc:title>fxdemo:04-part:15-phase-0-developer-handbook-requirements:15-12-script-usage-requirements:start</dc:title>
  </office:meta>
</office:document-meta>
</file>