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11-repository-workflow-requirements:start"/><text:bookmark-start text:name="__RefHeading___repository_workflow_requirements_1"/><text:bookmark-start text:name="repository_workflow_requirements"/>15.11 Repository Workflow Requirements<text:bookmark-end text:name="__RefHeading___repository_workflow_requirements_1"/><text:bookmark-end text:name="repository_workflow_requirements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Developer Handbook must define repository workflow requirements for Phase 0.</text:p>
      <text:p text:style-name="Text_20_body">Repository workflow requirements must cover:</text:p>
      <text:p text:style-name="Text_20_body">Approved repository structureBaseline and non-baseline materialBranch or working-copy expectations where applicableGenerated artifact handlingScript execution expectationsConfiguration changesIDL changesReview requirements<text:a xlink:type="simple" xlink:href="https://wiki.didosolutions.com/dido/99_annexes/annex-b-terms-and-definitions/t/traceability" text:style-name="Internet_20_link" text:visited-style-name="Visited_20_Internet_20_Link">Traceability</text:a> checksCommit or contribution conventionsCleanup rulesExclusion rules for temporary or local artifactsThe repository workflow must prevent uncontrolled prototype code from entering the Phase 0 implementation baseline. It must also preserve the distinction among governed source artifacts, generated artifacts, temporary artifacts, local developer artifacts, and documentation arti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17</meta:creation-date>
    <dc:creator>Generated</dc:creator>
    <dc:date>2026-08-22T12::41:17</dc:date>
    <dc:language>en-US</dc:language>
    <meta:editing-cycles>1</meta:editing-cycles>
    <meta:editing-duration>PT0S</meta:editing-duration>
    <dc:title>fxdemo:04-part:15-phase-0-developer-handbook-requirements:15-11-repository-workflow-requirements:start</dc:title>
  </office:meta>
</office:document-meta>
</file>