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5-phase-0-developer-handbook-requirements:15-10-traceability-convention-requirements:start"/><text:bookmark-start text:name="__RefHeading___traceability_convention_requirements_1"/><text:bookmark-start text:name="traceability_convention_requirements"/>15.10 Traceability Convention Requirements<text:bookmark-end text:name="__RefHeading___traceability_convention_requirements_1"/><text:bookmark-end text:name="traceability_convention_requirements"/></text:h>
      <text:p text:style-name="Text_20_body"><text:a xlink:type="simple" xlink:href="https://wiki.didosolutions.com/fxdemo/04-part/15-phase-0-developer-handbook-requirements/start" text:style-name="Internet_20_link" text:visited-style-name="Visited_20_Internet_20_Link"> Go To Phase 0 Developer Handbook Requirements </text:a></text:p>
      <text:p text:style-name="Text_20_body">The Developer Handbook must define <text:a xlink:type="simple" xlink:href="https://wiki.didosolutions.com/dido/99_annexes/annex-b-terms-and-definitions/t/traceability" text:style-name="Internet_20_link" text:visited-style-name="Visited_20_Internet_20_Link">Traceability</text:a> conventions for Phase 0 implementation artifacts.</text:p>
      <text:p text:style-name="Text_20_body">Traceability conventions must identify how contributors record relationships among:</text:p>
      <text:p text:style-name="Text_20_body">Part 3 FX logical elementsPart 4 implementation artifacts<text:a xlink:type="simple" xlink:href="https://wiki.didosolutions.com/dido/99_annexes/annex-b-terms-and-definitions/d/dds" text:style-name="Internet_20_link" text:visited-style-name="Visited_20_Internet_20_Link">DDS</text:a> TopicsIDL structuresGenerated typesHand-authored source filesConfiguration filesScriptsQoS profilesLogging categoriesException-handling patternsRepository locationsReview recordsTraceability conventions must support forward and backward review. Reviewers must be able to trace from a Part 3 FX logical element to the Phase 0 implementation artifact that realizes it, and from a Phase 0 implementation artifact back to the FX logical element or implementation concern that justifies i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9:39</meta:creation-date>
    <dc:creator>Generated</dc:creator>
    <dc:date>2026-08-22T12::39:39</dc:date>
    <dc:language>en-US</dc:language>
    <meta:editing-cycles>1</meta:editing-cycles>
    <meta:editing-duration>PT0S</meta:editing-duration>
    <dc:title>fxdemo:04-part:15-phase-0-developer-handbook-requirements:15-10-traceability-convention-requirements:start</dc:title>
  </office:meta>
</office:document-meta>
</file>