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15-phase-0-developer-handbook-requirements:15-1-overview:start"/><text:bookmark-start text:name="__RefHeading___overview_1"/><text:bookmark-start text:name="overview"/>15.1 Overview<text:bookmark-end text:name="__RefHeading___overview_1"/><text:bookmark-end text:name="overview"/></text:h>
      <text:p text:style-name="Text_20_body"><text:a xlink:type="simple" xlink:href="https://wiki.didosolutions.com/fxdemo/04-part/15-phase-0-developer-handbook-requirements/start" text:style-name="Internet_20_link" text:visited-style-name="Visited_20_Internet_20_Link"> Go To Phase 0 Developer Handbook Requirements </text:a></text:p>
      <text:p text:style-name="Text_20_body">The Phase 0 Developer Handbook defines the development discipline required before Phase 0 coding begins.</text:p>
      <text:p text:style-name="Text_20_body">The handbook translates the Phase 0 Implementation Profile into practical development rules for contributors. It defines how implementation artifacts are named, structured, documented, generated, logged, reviewed, and traced. It also defines how contributors handle exceptions, distinguish generated files from hand-authored files, use scripts, and follow repository workflow.</text:p>
      <text:p text:style-name="Text_20_body">The Developer Handbook supports the Phase 0 Implementation Profile. It does not replace the implementation profile, the FX Demo Logical Profile, or the architecture. Part 4 defines the implementation mappings and requirements. The handbook explains how contributors apply those mappings and requirements during implementation work.</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3::32:53</meta:creation-date>
    <dc:creator>Generated</dc:creator>
    <dc:date>2026-08-22T13::32:53</dc:date>
    <dc:language>en-US</dc:language>
    <meta:editing-cycles>1</meta:editing-cycles>
    <meta:editing-duration>PT0S</meta:editing-duration>
    <dc:title>fxdemo:04-part:15-phase-0-developer-handbook-requirements:15-1-overview:start</dc:title>
  </office:meta>
</office:document-meta>
</file>