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4-phase-0-repository-and-build-artifact-model:start"/><text:bookmark-start text:name="__RefHeading___phase_0_repository_and_build_artifact_model_1"/><text:bookmark-start text:name="phase_0_repository_and_build_artifact_model"/>14. Phase 0 Repository and Build Artifact Model<text:bookmark-end text:name="__RefHeading___phase_0_repository_and_build_artifact_model_1"/><text:bookmark-end text:name="phase_0_repository_and_build_artifact_model"/></text:h>
      <text:p text:style-name="Text_20_body"><text:a xlink:type="simple" xlink:href="https://wiki.didosolutions.com/fxdemo/04-part/start" text:style-name="Internet_20_link" text:visited-style-name="Visited_20_Internet_20_Link"> Go To Top </text:a>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9:58</meta:creation-date>
    <dc:creator>Generated</dc:creator>
    <dc:date>2026-08-22T12::39:58</dc:date>
    <dc:language>en-US</dc:language>
    <meta:editing-cycles>1</meta:editing-cycles>
    <meta:editing-duration>PT0S</meta:editing-duration>
    <dc:title>fxdemo:04-part:14-phase-0-repository-and-build-artifact-model:start</dc:title>
  </office:meta>
</office:document-meta>
</file>