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4-phase-0-repository-and-build-artifact-model:14-9-traceability-artifact-model:start"/><text:bookmark-start text:name="__RefHeading___traceability_artifact_model_1"/><text:bookmark-start text:name="traceability_artifact_model"/>14.9 Traceability Artifact Model<text:bookmark-end text:name="__RefHeading___traceability_artifact_model_1"/><text:bookmark-end text:name="traceability_artifact_model"/></text:h>
      <text:p text:style-name="Text_20_body"><text:a xlink:type="simple" xlink:href="https://wiki.didosolutions.com/fxdemo/04-part/14-phase-0-repository-and-build-artifact-model/start" text:style-name="Internet_20_link" text:visited-style-name="Visited_20_Internet_20_Link"> Go To Phase 0 Repository and Build Artifact Model </text:a></text:p>
      <text:p text:style-name="Text_20_body">The repository must contain or reference <text:a xlink:type="simple" xlink:href="https://wiki.didosolutions.com/dido/99_annexes/annex-b-terms-and-definitions/t/traceability" text:style-name="Internet_20_link" text:visited-style-name="Visited_20_Internet_20_Link">Traceability</text:a> artifacts that connect Phase 0 implementation artifacts to the FX logical elements they realize or support.</text:p>
      <text:p text:style-name="Text_20_body">Traceability artifacts may include mapping tables, file-header metadata, generated-file metadata, IDL comments, topic mapping tables, configuration metadata, script headers, review checklists, and implementation artifact indexes.</text:p>
      <text:p text:style-name="Text_20_body">Traceability artifacts must support forward and backward review. A reviewer must be able to move from a Part 3 FX logical element to the Phase 0 implementation artifact that realizes it, and from a Phase 0 implementation artifact back to the Part 3 FX logical element or implementation concern that justifies i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6:05</meta:creation-date>
    <dc:creator>Generated</dc:creator>
    <dc:date>2026-08-23T21::46:05</dc:date>
    <dc:language>en-US</dc:language>
    <meta:editing-cycles>1</meta:editing-cycles>
    <meta:editing-duration>PT0S</meta:editing-duration>
    <dc:title>fxdemo:04-part:14-phase-0-repository-and-build-artifact-model:14-9-traceability-artifact-model:start</dc:title>
  </office:meta>
</office:document-meta>
</file>