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4-part:14-phase-0-repository-and-build-artifact-model:14-8-documentation-directory-model:start"/><text:bookmark-start text:name="__RefHeading___documentation_directory_model_1"/><text:bookmark-start text:name="documentation_directory_model"/>14.8 Documentation Directory Model<text:bookmark-end text:name="__RefHeading___documentation_directory_model_1"/><text:bookmark-end text:name="documentation_directory_model"/></text:h>
      <text:p text:style-name="Text_20_body"><text:a xlink:type="simple" xlink:href="https://wiki.didosolutions.com/fxdemo/04-part/14-phase-0-repository-and-build-artifact-model/start" text:style-name="Internet_20_link" text:visited-style-name="Visited_20_Internet_20_Link"> Go To Phase 0 Repository and Build Artifact Model </text:a></text:p>
      <text:p text:style-name="Text_20_body">The documentation directory contains supporting implementation documentation for Phase 0.</text:p>
      <text:p text:style-name="Text_20_body">Documentation artifacts may include the Phase 0 Developer Handbook, implementation mapping notes, repository usage guidance, generated artifact notes, script usage notes, configuration notes, <text:a xlink:type="simple" xlink:href="https://wiki.didosolutions.com/dido/99_annexes/annex-b-terms-and-definitions/t/traceability" text:style-name="Internet_20_link" text:visited-style-name="Visited_20_Internet_20_Link">Traceability</text:a> tables, and review checklists.</text:p>
      <text:p text:style-name="Text_20_body">Documentation supports implementation discipline and review. It does not replace the architecture, the implementation profile, or the Developer Handbook. The architecture defines the conceptual, logical, and implementation-profile relationships. Documentation explains how contributors apply those relationships in the repository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7::10:05</meta:creation-date>
    <dc:creator>Generated</dc:creator>
    <dc:date>2026-08-22T17::10:05</dc:date>
    <dc:language>en-US</dc:language>
    <meta:editing-cycles>1</meta:editing-cycles>
    <meta:editing-duration>PT0S</meta:editing-duration>
    <dc:title>fxdemo:04-part:14-phase-0-repository-and-build-artifact-model:14-8-documentation-directory-model:start</dc:title>
  </office:meta>
</office:document-meta>
</file>