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7-script-directory-model:start"/><text:bookmark-start text:name="__RefHeading___script_directory_model_1"/><text:bookmark-start text:name="script_directory_model"/>14.7 Script Directory Model<text:bookmark-end text:name="__RefHeading___script_directory_model_1"/><text:bookmark-end text:name="script_directory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script directory contains scripts that support Phase 0 implementation work.</text:p>
      <text:p text:style-name="Text_20_body">Scripts may support prerequisite checking, repository preparation, IDL generation, build preparation, node execution, multi-node startup, multi-node shutdown, cleanup, or other controlled implementation tasks. Each script must identify its purpose, expected inputs, expected outputs, affected artifacts, logging behavior, error-handling behavior, and relationship to the Phase 0 implementation baseline.</text:p>
      <text:p text:style-name="Text_20_body">Scripts support implementation activity. They do not redefine logical <text:a xlink:type="simple" xlink:href="https://wiki.didosolutions.com/dido/99_annexes/annex-b-terms-and-definitions/n/node" text:style-name="Internet_20_link" text:visited-style-name="Visited_20_Internet_20_Link">Nod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interaction patterns, <text:a xlink:type="simple" xlink:href="https://wiki.didosolutions.com/dido/99_annexes/annex-b-terms-and-definitions/r/runtime_plane" text:style-name="Internet_20_link" text:visited-style-name="Visited_20_Internet_20_Link">Runtime Planes</text:a>, or governance relationships.</text:p>
      <text:p text:style-name="Text_20_body">Scripts that affect generated artifacts, repository state, runtime execution, or <text:a xlink:type="simple" xlink:href="https://wiki.didosolutions.com/dido/99_annexes/annex-b-terms-and-definitions/t/traceability" text:style-name="Internet_20_link" text:visited-style-name="Visited_20_Internet_20_Link">Traceability</text:a> must follow the Phase 0 Developer Handbook and repository workflo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35:35</meta:creation-date>
    <dc:creator>Generated</dc:creator>
    <dc:date>2026-08-22T15::35:35</dc:date>
    <dc:language>en-US</dc:language>
    <meta:editing-cycles>1</meta:editing-cycles>
    <meta:editing-duration>PT0S</meta:editing-duration>
    <dc:title>fxdemo:04-part:14-phase-0-repository-and-build-artifact-model:14-7-script-directory-model:start</dc:title>
  </office:meta>
</office:document-meta>
</file>