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6-configuration-directory-model:start"/><text:bookmark-start text:name="__RefHeading___configuration_directory_model_1"/><text:bookmark-start text:name="configuration_directory_model"/>14.6 Configuration Directory Model<text:bookmark-end text:name="__RefHeading___configuration_directory_model_1"/><text:bookmark-end text:name="configuration_directory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configuration directory contains implementation configuration artifacts for Phase 0.</text:p>
      <text:p text:style-name="Text_20_body">Configuration artifacts may include <text:a xlink:type="simple" xlink:href="https://wiki.didosolutions.com/dido/99_annexes/annex-b-terms-and-definitions/d/dds" text:style-name="Internet_20_link" text:visited-style-name="Visited_20_Internet_20_Link">DDS</text:a> configuration, QoS profile files, topic mapping configuration, node identity configuration, runtime parameter files, logging configuration, and other implementation settings selected for the Phase 0 baseline.</text:p>
      <text:p text:style-name="Text_20_body">Configuration files must identify their purpose, affected implementation participants, affected DDS Topics or QoS profiles, related <text:a xlink:type="simple" xlink:href="https://wiki.didosolutions.com/dido/99_annexes/annex-b-terms-and-definitions/r/runtime_plane" text:style-name="Internet_20_link" text:visited-style-name="Visited_20_Internet_20_Link">Runtime Plane</text:a> where applicable, and relationship to the implementation baseline.</text:p>
      <text:p text:style-name="Text_20_body">Configuration artifacts support implementation behavior. They do not redefine FX logical <text:a xlink:type="simple" xlink:href="https://wiki.didosolutions.com/dido/99_annexes/annex-b-terms-and-definitions/n/financial_node" text:style-name="Internet_20_link" text:visited-style-name="Visited_20_Internet_20_Link">Nod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formation structures, Runtime Planes, or interaction patt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9:26</meta:creation-date>
    <dc:creator>Generated</dc:creator>
    <dc:date>2026-08-23T00::29:26</dc:date>
    <dc:language>en-US</dc:language>
    <meta:editing-cycles>1</meta:editing-cycles>
    <meta:editing-duration>PT0S</meta:editing-duration>
    <dc:title>fxdemo:04-part:14-phase-0-repository-and-build-artifact-model:14-6-configuration-directory-model:start</dc:title>
  </office:meta>
</office:document-meta>
</file>