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4-idl-directory-model:start"/><text:bookmark-start text:name="__RefHeading___idl_directory_model_1"/><text:bookmark-start text:name="idl_directory_model"/>14.4 IDL Directory Model<text:bookmark-end text:name="__RefHeading___idl_directory_model_1"/><text:bookmark-end text:name="idl_directory_mode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IDL directory contains governed IDL definitions used to generate Phase 0 implementation data artifacts.</text:p>
      <text:p text:style-name="Text_20_body">IDL artifacts realize selected FX logical information structures. Each IDL file must preserve <text:a xlink:type="simple" xlink:href="https://wiki.didosolutions.com/dido/99_annexes/annex-b-terms-and-definitions/t/traceability" text:style-name="Internet_20_link" text:visited-style-name="Visited_20_Internet_20_Link">Traceability</text:a> to the FX logical information structures it represents. IDL comments or associated metadata should identify the source logical information structure, related <text:a xlink:type="simple" xlink:href="https://wiki.didosolutions.com/dido/99_annexes/annex-b-terms-and-definitions/d/dds" text:style-name="Internet_20_link" text:visited-style-name="Visited_20_Internet_20_Link">DDS</text:a> Topic, <text:a xlink:type="simple" xlink:href="https://wiki.didosolutions.com/dido/99_annexes/annex-b-terms-and-definitions/r/runtime_plane" text:style-name="Internet_20_link" text:visited-style-name="Visited_20_Internet_20_Link">Runtime Plane</text:a>, version context, and generation rule.</text:p>
      <text:p text:style-name="Text_20_body">The IDL directory is a governed source location. Changes to IDL definitions can affect generated types, DDS Topic compatibility, implementation modules, tests, scripts, traceability tables, and later deployment and <text:a xlink:type="simple" xlink:href="https://wiki.didosolutions.com/dido/99_annexes/annex-b-terms-and-definitions/e/evidence" text:style-name="Internet_20_link" text:visited-style-name="Visited_20_Internet_20_Link">Evidence</text:a> planning. IDL changes therefore require review under the Phase 0 implementation governance mode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07</meta:creation-date>
    <dc:creator>Generated</dc:creator>
    <dc:date>2026-08-22T12::44:07</dc:date>
    <dc:language>en-US</dc:language>
    <meta:editing-cycles>1</meta:editing-cycles>
    <meta:editing-duration>PT0S</meta:editing-duration>
    <dc:title>fxdemo:04-part:14-phase-0-repository-and-build-artifact-model:14-4-idl-directory-model:start</dc:title>
  </office:meta>
</office:document-meta>
</file>