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3-source-directory-model:start"/><text:bookmark-start text:name="__RefHeading___source_directory_model_1"/><text:bookmark-start text:name="source_directory_model"/>14.3 Source Directory Model<text:bookmark-end text:name="__RefHeading___source_directory_model_1"/><text:bookmark-end text:name="source_directory_model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The source directory contains hand-authored implementation code.</text:p>
      <text:p text:style-name="Text_20_body">Source artifacts include implementation node modules, supporting modules, helper modules, adapters, logging helpers, exception-handling helpers, configuration loaders, validation helpers, semantic interpretation helpers, computation helpers, policy helpers, audit/provenance helpers, and other hand-authored implementation logic approved for Phase 0.</text:p>
      <text:p text:style-name="Text_20_body">Each source file must include the standard file header defined by the Phase 0 Developer Handbook. The header must identify the artifact name, purpose, generation status, related FX logical element or implementation concern, authoring or ownership context, and modification guidance.</text:p>
      <text:p text:style-name="Text_20_body">Source files must not duplicate generated types or manually edit generated code. Hand-authored adaptations belong in source modules, wrapper modules, helper modules, or adapter modules approved by the Developer Handbook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58</meta:creation-date>
    <dc:creator>Generated</dc:creator>
    <dc:date>2026-08-22T12::40:58</dc:date>
    <dc:language>en-US</dc:language>
    <meta:editing-cycles>1</meta:editing-cycles>
    <meta:editing-duration>PT0S</meta:editing-duration>
    <dc:title>fxdemo:04-part:14-phase-0-repository-and-build-artifact-model:14-3-source-directory-model:start</dc:title>
  </office:meta>
</office:document-meta>
</file>