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4-phase-0-repository-and-build-artifact-model:14-2-repository-organization-principles:start"/><text:bookmark-start text:name="__RefHeading___repository_organization_principles_1"/><text:bookmark-start text:name="repository_organization_principles"/>14.2 Repository Organization Principles<text:bookmark-end text:name="__RefHeading___repository_organization_principles_1"/><text:bookmark-end text:name="repository_organization_principles"/></text:h>
      <text:p text:style-name="Text_20_body"><text:a xlink:type="simple" xlink:href="https://wiki.didosolutions.com/fxdemo/04-part/14-phase-0-repository-and-build-artifact-model/start" text:style-name="Internet_20_link" text:visited-style-name="Visited_20_Internet_20_Link"> Go To Phase 0 Repository and Build Artifact Model </text:a></text:p>
      <text:p text:style-name="Text_20_body">The Phase 0 repository organization applies the following principles.</text:p>
      <text:p text:style-name="Text_20_body">Each repository location identifies:</text:p>
      <text:p text:style-name="Text_20_body">Artifact category it containsImplementation purpose of that artifact categoryWhether the artifacts are hand-authored, generated, configured, documented, or temporaryRelationship to Part 3 FX logical elements where applicableRelationship to Phase 0 implementation mappings where applicableApplicable Developer Handbook rulesApplicable review expectationsRegeneration, cleanup, or exclusion rules where applicableThe repository must avoid mixing governed source artifacts, generated artifacts, temporary artifacts, and local developer artifacts in ways that obscure <text:a xlink:type="simple" xlink:href="https://wiki.didosolutions.com/dido/99_annexes/annex-b-terms-and-definitions/t/traceability" text:style-name="Internet_20_link" text:visited-style-name="Visited_20_Internet_20_Link">Traceability</text:a> or review.</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4:20</meta:creation-date>
    <dc:creator>Generated</dc:creator>
    <dc:date>2026-08-22T12::44:20</dc:date>
    <dc:language>en-US</dc:language>
    <meta:editing-cycles>1</meta:editing-cycles>
    <meta:editing-duration>PT0S</meta:editing-duration>
    <dc:title>fxdemo:04-part:14-phase-0-repository-and-build-artifact-model:14-2-repository-organization-principles:start</dc:title>
  </office:meta>
</office:document-meta>
</file>