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12-repository-baseline-and-non-baseline-material:start"/><text:bookmark-start text:name="__RefHeading___repository_baseline_and_non-baseline_material_1"/><text:bookmark-start text:name="repository_baseline_and_non-baseline_material"/>14.12 Repository Baseline and Non-Baseline Material<text:bookmark-end text:name="__RefHeading___repository_baseline_and_non-baseline_material_1"/><text:bookmark-end text:name="repository_baseline_and_non-baseline_material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repository must distinguish baseline material from non-baseline material.</text:p>
      <text:p text:style-name="Text_20_body">Baseline material includes the artifacts approved as part of the Phase 0 implementation baseline. These artifacts support implementation mapping, generation, build preparation, coding, review, and later deployment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Text_20_body">Non-baseline material includes exploratory notes, experiments, local developer files, temporary outputs, scratch files, and prototype artifacts that do not form part of the approved Phase 0 implementation baseline.</text:p>
      <text:p text:style-name="Text_20_body">Non-baseline material must not be confused with approved implementation artifacts. The Developer Handbook and repository workflow must define how contributors mark, isolate, ignore, or remove non-baseline materia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5:59</meta:creation-date>
    <dc:creator>Generated</dc:creator>
    <dc:date>2026-08-22T12::45:59</dc:date>
    <dc:language>en-US</dc:language>
    <meta:editing-cycles>1</meta:editing-cycles>
    <meta:editing-duration>PT0S</meta:editing-duration>
    <dc:title>fxdemo:04-part:14-phase-0-repository-and-build-artifact-model:14-12-repository-baseline-and-non-baseline-material:start</dc:title>
  </office:meta>
</office:document-meta>
</file>