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4-phase-0-repository-and-build-artifact-model:14-11-generated-artifacts:start"/><text:bookmark-start text:name="__RefHeading___generated_artifacts_1"/><text:bookmark-start text:name="generated_artifacts"/>14.11 Generated Artifacts<text:bookmark-end text:name="__RefHeading___generated_artifacts_1"/><text:bookmark-end text:name="generated_artifacts"/></text:h>
      <text:p text:style-name="Text_20_body"><text:a xlink:type="simple" xlink:href="https://wiki.didosolutions.com/fxdemo/04-part/14-phase-0-repository-and-build-artifact-model/start" text:style-name="Internet_20_link" text:visited-style-name="Visited_20_Internet_20_Link"> Go To Phase 0 Repository and Build Artifact Model </text:a></text:p>
      <text:p text:style-name="Text_20_body">Generated artifacts require explicit governance because they sit between governed definitions and executable implementation behavior.</text:p>
      <text:p text:style-name="Text_20_body">Each generated artifact must identify:</text:p>
      <text:p text:style-name="Text_20_body">Source definition used to generate itGenerator or generation process usedGeneration context or versionOutput locationRegeneration policyManual-editing ruleRelated IDL structure or other source artifactRelated FX logical information structure where applicableGenerated artifacts must remain reproducible from governed source definitions. When regeneration changes a generated artifact, reviewers must be able to identify the source change, generator change, or configuration change that produced the resul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4:27</meta:creation-date>
    <dc:creator>Generated</dc:creator>
    <dc:date>2026-08-22T13::34:27</dc:date>
    <dc:language>en-US</dc:language>
    <meta:editing-cycles>1</meta:editing-cycles>
    <meta:editing-duration>PT0S</meta:editing-duration>
    <dc:title>fxdemo:04-part:14-phase-0-repository-and-build-artifact-model:14-11-generated-artifacts:start</dc:title>
  </office:meta>
</office:document-meta>
</file>