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10-build-artifacts:start"/><text:bookmark-start text:name="__RefHeading___build_artifacts_1"/><text:bookmark-start text:name="build_artifacts"/>14.10 Build Artifacts<text:bookmark-end text:name="__RefHeading___build_artifacts_1"/><text:bookmark-end text:name="build_artifacts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Build artifacts are outputs created during generation, preparation, packaging, or build activity.</text:p>
      <text:p text:style-name="Text_20_body">Build artifacts may include generated source files, generated bindings, compiled artifacts, intermediate files, logs, reports, manifests, dependency records, or other outputs produced by Phase 0 build and generation processes.</text:p>
      <text:p text:style-name="Text_20_body">The repository must distinguish governed build artifacts from temporary build outputs. Governed generated artifacts may belong in a controlled generated-code location when the implementation profile requires review or distribution. Temporary build outputs should remain outside governed source locations or be excluded from version control according to the Developer Handbook.</text:p>
      <text:p text:style-name="Text_20_body">Build artifacts support implementation work. They do not define logical architecture or implementation governance by themselv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51</meta:creation-date>
    <dc:creator>Generated</dc:creator>
    <dc:date>2026-08-22T12::42:51</dc:date>
    <dc:language>en-US</dc:language>
    <meta:editing-cycles>1</meta:editing-cycles>
    <meta:editing-duration>PT0S</meta:editing-duration>
    <dc:title>fxdemo:04-part:14-phase-0-repository-and-build-artifact-model:14-10-build-artifacts:start</dc:title>
  </office:meta>
</office:document-meta>
</file>