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1-overview:start"/><text:bookmark-start text:name="__RefHeading___overview_1"/><text:bookmark-start text:name="overview"/>14.1 Overview<text:bookmark-end text:name="__RefHeading___overview_1"/><text:bookmark-end text:name="overview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Phase 0 Repository and Build Artifact Model defines how the Phase 0 Implementation Profile organizes implementation artifacts, generated artifacts, configuration artifacts, build artifacts, scripts, documentation, and <text:a xlink:type="simple" xlink:href="https://wiki.didosolutions.com/dido/99_annexes/annex-b-terms-and-definitions/t/traceability" text:style-name="Internet_20_link" text:visited-style-name="Visited_20_Internet_20_Link">Traceability</text:a> material.</text:p>
      <text:p text:style-name="Text_20_body">The repository structure supports implementation discipline. It gives each artifact category a defined location, purpose, ownership expectation, generation status, and traceability relationship. It also helps reviewers distinguish governed source artifacts from generated artifacts, temporary build outputs, local developer artifacts, and non-baseline exploratory material.</text:p>
      <text:p text:style-name="Text_20_body">The repository structure does not define the architecture. It organizes artifacts that realize the architecture. The Part 3 FX Demo Logical Profile remains the source of FX logical meaning. This part defines the Phase 0 implementation organization that supports coding, generation, review, build preparation, and later Part 5 deployment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53</meta:creation-date>
    <dc:creator>Generated</dc:creator>
    <dc:date>2026-08-22T12::42:53</dc:date>
    <dc:language>en-US</dc:language>
    <meta:editing-cycles>1</meta:editing-cycles>
    <meta:editing-duration>PT0S</meta:editing-duration>
    <dc:title>fxdemo:04-part:14-phase-0-repository-and-build-artifact-model:14-1-overview:start</dc:title>
  </office:meta>
</office:document-meta>
</file>