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3-phase-0-qos-profile-model:13-4-control-plane-qos-profile:start"/><text:bookmark-start text:name="__RefHeading___control_plane_qos_profile_1"/><text:bookmark-start text:name="control_plane_qos_profile"/>13.4 Control Plane QoS Profile<text:bookmark-end text:name="__RefHeading___control_plane_qos_profile_1"/><text:bookmark-end text:name="control_plane_qos_profile"/></text:h>
      <text:p text:style-name="Text_20_body"><text:a xlink:type="simple" xlink:href="https://wiki.didosolutions.com/fxdemo/04-part/13-phase-0-qos-profile-model/start" text:style-name="Internet_20_link" text:visited-style-name="Visited_20_Internet_20_Link"> Go To Phase 0 QoS Profile Model </text:a></text:p>
      <text:p text:style-name="Text_20_body">The Control Plane QoS profile supports operational coordination, commands, acknowledgments, registration, retry, recovery, and status-request interactions.</text:p>
      <text:p text:style-name="Text_20_body">Control Plane communication must prioritize clear delivery semantics and command accountability. A command-producing participant must know whether a command was received, accepted, rejected, completed, failed, or timed out according to the Phase 0 command and acknowledgment conventions.</text:p>
      <text:p text:style-name="Text_20_body"><text:span text:style-name="Strong_20_Emphasis">Table 13-1:</text:span> Control Plane QoS profi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QoS Concern </text:p>
          </table:table-cell>
          <table:table-cell office:value-type="string" table:style-name="tableheader">
            <text:p text:style-name="Table_20_Heading"> Phase 0 Treat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r/runtime_plane" text:style-name="Internet_20_link" text:visited-style-name="Visited_20_Internet_20_Link">Runtime Plane</text:a> </text:p>
          </table:table-cell>
          <table:table-cell office:value-type="string" table:style-name="tablecell">
            <text:p text:style-name="tablealignleft"> FX Logical Control Plane </text:p>
          </table:table-cell>
        </table:table-row>
        <table:table-row>
          <table:table-cell office:value-type="string" table:style-name="tablecell">
            <text:p text:style-name="tablealignleft"> Example <text:a xlink:type="simple" xlink:href="https://wiki.didosolutions.com/dido/99_annexes/annex-b-terms-and-definitions/d/dds" text:style-name="Internet_20_link" text:visited-style-name="Visited_20_Internet_20_Link">DDS</text:a> Topics </text:p>
          </table:table-cell>
          <table:table-cell office:value-type="string" table:style-name="tablecell">
            <text:p text:style-name="tablealignleft"> Control.FX.ControlCommand; Control.FX.CommandAcknowledgement </text:p>
          </table:table-cell>
        </table:table-row>
        <table:table-row>
          <table:table-cell office:value-type="string" table:style-name="tablecell">
            <text:p text:style-name="tablealignleft"> Communication purpose </text:p>
          </table:table-cell>
          <table:table-cell office:value-type="string" table:style-name="tablecell">
            <text:p text:style-name="tablealignleft"> Operational coordination, command exchange, acknowledgment, retry, pause, resume, stop, restart, status request, and recovery coordination </text:p>
          </table:table-cell>
        </table:table-row>
        <table:table-row>
          <table:table-cell office:value-type="string" table:style-name="tablecell">
            <text:p text:style-name="tablealignleft"> Reliability expectation </text:p>
          </table:table-cell>
          <table:table-cell office:value-type="string" table:style-name="tablecell">
            <text:p text:style-name="tablealignleft"> Reliable delivery where Phase 0 requires command accountability </text:p>
          </table:table-cell>
        </table:table-row>
        <table:table-row>
          <table:table-cell office:value-type="string" table:style-name="tablecell">
            <text:p text:style-name="tablealignleft"> Durability expectation </text:p>
          </table:table-cell>
          <table:table-cell office:value-type="string" table:style-name="tablecell">
            <text:p text:style-name="tablealignleft"> Sufficient durability to support late-joining participants where Phase 0 requires command or acknowledgment review </text:p>
          </table:table-cell>
        </table:table-row>
        <table:table-row>
          <table:table-cell office:value-type="string" table:style-name="tablecell">
            <text:p text:style-name="tablealignleft"> History expectation </text:p>
          </table:table-cell>
          <table:table-cell office:value-type="string" table:style-name="tablecell">
            <text:p text:style-name="tablealignleft"> Retain enough command and acknowledgment history to support Phase 0 review and troubleshooting </text:p>
          </table:table-cell>
        </table:table-row>
        <table:table-row>
          <table:table-cell office:value-type="string" table:style-name="tablecell">
            <text:p text:style-name="tablealignleft"> Ordering expectation </text:p>
          </table:table-cell>
          <table:table-cell office:value-type="string" table:style-name="tablecell">
            <text:p text:style-name="tablealignleft"> Preserve command order where command sequence affects Node behavior </text:p>
          </table:table-cell>
        </table:table-row>
        <table:table-row>
          <table:table-cell office:value-type="string" table:style-name="tablecell">
            <text:p text:style-name="tablealignleft"> Liveliness expectation </text:p>
          </table:table-cell>
          <table:table-cell office:value-type="string" table:style-name="tablecell">
            <text:p text:style-name="tablealignleft"> Support detection of unavailable command-producing or command-consuming participants where Phase 0 requires it </text:p>
          </table:table-cell>
        </table:table-row>
        <table:table-row>
          <table:table-cell office:value-type="string" table:style-name="tablecell">
            <text:p text:style-name="tablealignleft"> Compatibility expectation </text:p>
          </table:table-cell>
          <table:table-cell office:value-type="string" table:style-name="tablecell">
            <text:p text:style-name="tablealignleft"> Command producers and consumers use compatible QoS profiles for relevant command and acknowledgment Topic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t/traceability" text:style-name="Internet_20_link" text:visited-style-name="Visited_20_Internet_20_Link">Traceability</text:a> expectation </text:p>
          </table:table-cell>
          <table:table-cell office:value-type="string" table:style-name="tablecell">
            <text:p text:style-name="tablealignleft"> QoS profile traces to FX Control Command Endpoint, FX Control Command, FX Command Acknowledgement, and FX Logical Control Plane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54</meta:creation-date>
    <dc:creator>Generated</dc:creator>
    <dc:date>2026-08-22T12::41:54</dc:date>
    <dc:language>en-US</dc:language>
    <meta:editing-cycles>1</meta:editing-cycles>
    <meta:editing-duration>PT0S</meta:editing-duration>
    <dc:title>fxdemo:04-part:13-phase-0-qos-profile-model:13-4-control-plane-qos-profile:start</dc:title>
  </office:meta>
</office:document-meta>
</file>