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3-phase-0-qos-profile-model:13-3-qos-profile-mapping-principles:start"/><text:bookmark-start text:name="__RefHeading___qos_profile_mapping_principles_1"/><text:bookmark-start text:name="qos_profile_mapping_principles"/>13.3 QoS Profile Mapping Principles<text:bookmark-end text:name="__RefHeading___qos_profile_mapping_principles_1"/><text:bookmark-end text:name="qos_profile_mapping_principles"/></text:h>
      <text:p text:style-name="Text_20_body"><text:a xlink:type="simple" xlink:href="https://wiki.didosolutions.com/fxdemo/04-part/13-phase-0-qos-profile-model/start" text:style-name="Internet_20_link" text:visited-style-name="Visited_20_Internet_20_Link"> Go To Phase 0 QoS Profile Model </text:a></text:p>
      <text:p text:style-name="Text_20_body">The Phase 0 Implementation Profile applies the following principles when mapping DDS Topics to QoS profiles.</text:p>
      <text:p text:style-name="Text_20_body">Each QoS profile mapping identifies:</text:p>
      <text:p text:style-name="Text_20_body">Runtime Plane or Runtime Planes it supports;DDS Topic or Topic family that uses the profile;Communication purpose of the profile;Expected reliability behavior;Expected durability behavior;Expected history behavior;Expected ordering behavior;Expected liveliness or availability behavior;Compatibility expectations for publishers and subscribers;Configuration artifact that defines the profile; andTraceability relationship to FX logical Communication Endpoint and Runtime Plane.The QoS profile mapping does not require production-grade QoS maturity in Phase 0. It defines the selected communication behavior needed for the Phase 0 demonstration baselin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4::14:34</meta:creation-date>
    <dc:creator>Generated</dc:creator>
    <dc:date>2026-08-23T04::14:34</dc:date>
    <dc:language>en-US</dc:language>
    <meta:editing-cycles>1</meta:editing-cycles>
    <meta:editing-duration>PT0S</meta:editing-duration>
    <dc:title>fxdemo:04-part:13-phase-0-qos-profile-model:13-3-qos-profile-mapping-principles:start</dc:title>
  </office:meta>
</office:document-meta>
</file>