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3-phase-0-qos-profile-model:13-2-qos-profile-purpose:start"/><text:bookmark-start text:name="__RefHeading___qos_profile_purpose_1"/><text:bookmark-start text:name="qos_profile_purpose"/>13.2 QoS Profile Purpose<text:bookmark-end text:name="__RefHeading___qos_profile_purpose_1"/><text:bookmark-end text:name="qos_profile_purpose"/></text:h>
      <text:p text:style-name="Text_20_body"><text:a xlink:type="simple" xlink:href="https://wiki.didosolutions.com/fxdemo/04-part/13-phase-0-qos-profile-model/start" text:style-name="Internet_20_link" text:visited-style-name="Visited_20_Internet_20_Link"> Go To Phase 0 QoS Profile Model </text:a></text:p>
      <text:p text:style-name="Text_20_body">Phase 0 uses QoS profiles to make communication behavior explicit.</text:p>
      <text:p text:style-name="Text_20_body">A QoS profile identifies the communication behavior expected for a selected Runtime Plane or Topic family. It allows implementation participants to use consistent settings for reliability, durability, history, ordering, liveliness, deadlines, resource limits, and related DDS concerns where Phase 0 requires those concerns.</text:p>
      <text:p text:style-name="Text_20_body">The QoS Profile Model supports:</text:p>
      <text:p text:style-name="Text_20_body">Consistent DDS behavior across implementation participants;Traceability from Runtime Plane purpose to communication behavior;Review of Topic compatibility between publishers and subscribers;Repeatable configuration of DDS participants, publishers, subscribers, writers, and readers;Later deployment and testability planning; andEvidence planning for communication behavior.The Phase 0 QoS Profile Model defines only the QoS discipline needed for the Phase 0 implementation baseline. Later development phases may extend, refine, supersede, or replace these profil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30:40</meta:creation-date>
    <dc:creator>Generated</dc:creator>
    <dc:date>2026-08-24T06::30:40</dc:date>
    <dc:language>en-US</dc:language>
    <meta:editing-cycles>1</meta:editing-cycles>
    <meta:editing-duration>PT0S</meta:editing-duration>
    <dc:title>fxdemo:04-part:13-phase-0-qos-profile-model:13-2-qos-profile-purpose:start</dc:title>
  </office:meta>
</office:document-meta>
</file>