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3-phase-0-qos-profile-model:13-10-qos-boundaries-and-non-goals:start"/><text:bookmark-start text:name="__RefHeading___qos_boundaries_and_non-goals_1"/><text:bookmark-start text:name="qos_boundaries_and_non-goals"/>13.10 QoS Boundaries and Non-Goals<text:bookmark-end text:name="__RefHeading___qos_boundaries_and_non-goals_1"/><text:bookmark-end text:name="qos_boundaries_and_non-goals"/></text:h>
      <text:p text:style-name="Text_20_body"><text:a xlink:type="simple" xlink:href="https://wiki.didosolutions.com/fxdemo/04-part/13-phase-0-qos-profile-model/start" text:style-name="Internet_20_link" text:visited-style-name="Visited_20_Internet_20_Link"> Go To Phase 0 QoS Profile Model </text:a></text:p>
      <text:p text:style-name="Text_20_body">The Phase 0 QoS Profile Model defines communication behavior for the Phase 0 implementation baseline. It does not define production-grade QoS for all future phases.</text:p>
      <text:p text:style-name="Text_20_body">Phase 0 QoS profiles do not redefine <text:a xlink:type="simple" xlink:href="https://wiki.didosolutions.com/dido/99_annexes/annex-b-terms-and-definitions/r/runtime_plane" text:style-name="Internet_20_link" text:visited-style-name="Visited_20_Internet_20_Link">Runtime Planes</text:a>,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FX logical information structures, or FX logical interaction patterns. They realize selected communication behavior for the selected Phase 0 <text:a xlink:type="simple" xlink:href="https://wiki.didosolutions.com/dido/99_annexes/annex-b-terms-and-definitions/d/dds" text:style-name="Internet_20_link" text:visited-style-name="Visited_20_Internet_20_Link">DDS</text:a> implementation context.</text:p>
      <text:p text:style-name="Text_20_body">Phase 0 QoS profiles also do not define deployment topology, network configuration, security policy, operational monitoring, runtime <text:a xlink:type="simple" xlink:href="https://wiki.didosolutions.com/dido/99_annexes/annex-b-terms-and-definitions/e/evidence" text:style-name="Internet_20_link" text:visited-style-name="Visited_20_Internet_20_Link">Evidence</text:a>, or acceptance results. Part 5 defines deployment, testability, operation, observation, and evidence concerns for the selected Phase 0 implementation.</text:p>
      <text:p text:style-name="Text_20_body">Later development phases may extend, refine, supersede, or replace the Phase 0 QoS profiles while preserving <text:a xlink:type="simple" xlink:href="https://wiki.didosolutions.com/dido/99_annexes/annex-b-terms-and-definitions/t/traceability" text:style-name="Internet_20_link" text:visited-style-name="Visited_20_Internet_20_Link">Traceability</text:a> to applicable Runtime Planes, DDS Topics, implementation participants, and FX logical Communication Endpoi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5:23</meta:creation-date>
    <dc:creator>Generated</dc:creator>
    <dc:date>2026-08-22T12::45:23</dc:date>
    <dc:language>en-US</dc:language>
    <meta:editing-cycles>1</meta:editing-cycles>
    <meta:editing-duration>PT0S</meta:editing-duration>
    <dc:title>fxdemo:04-part:13-phase-0-qos-profile-model:13-10-qos-boundaries-and-non-goals:start</dc:title>
  </office:meta>
</office:document-meta>
</file>