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3-phase-0-qos-profile-model:13-1-overview:start"/><text:bookmark-start text:name="__RefHeading___overview_1"/><text:bookmark-start text:name="overview"/>13.1 Overview<text:bookmark-end text:name="__RefHeading___overview_1"/><text:bookmark-end text:name="overview"/></text:h>
      <text:p text:style-name="Text_20_body"><text:a xlink:type="simple" xlink:href="https://wiki.didosolutions.com/fxdemo/04-part/13-phase-0-qos-profile-model/start" text:style-name="Internet_20_link" text:visited-style-name="Visited_20_Internet_20_Link"> Go To Phase 0 QoS Profile Model </text:a></text:p>
      <text:p text:style-name="Text_20_body">The Phase 0 QoS Profile Model defines the DDS Quality of Service profile approach used by the Phase 0 Implementation Profile.</text:p>
      <text:p text:style-name="Text_20_body">QoS profiles control selected DDS communication behaviors for Phase 0 DDS Topics, publishers, subscribers, data writers, data readers, and related communication artifacts. The QoS profile assigned to a DDS Topic or DDS participant must support the Runtime Plane purpose, interaction expectations, reliability needs, durability needs, ordering expectations, and observability expectations associated with the FX logical Communication Endpoint that the DDS Topic realizes.</text:p>
      <text:p text:style-name="Text_20_body">QoS profiles are implementation artifacts. They do not redefine FX logical Communication Endpoints, FX logical information structures, Runtime Planes, interaction patterns, or governance relationship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23::15:10</meta:creation-date>
    <dc:creator>Generated</dc:creator>
    <dc:date>2026-08-22T23::15:10</dc:date>
    <dc:language>en-US</dc:language>
    <meta:editing-cycles>1</meta:editing-cycles>
    <meta:editing-duration>PT0S</meta:editing-duration>
    <dc:title>fxdemo:04-part:13-phase-0-qos-profile-model:13-1-overview:start</dc:title>
  </office:meta>
</office:document-meta>
</file>