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2-phase-0-interaction-pattern-realization:12-9-compute-fx-cash-flow-obligations:start"/><text:bookmark-start text:name="__RefHeading___compute_fx_cash-flow_obligations_1"/><text:bookmark-start text:name="compute_fx_cash-flow_obligations"/>12.9 Compute FX Cash-Flow Obligations<text:bookmark-end text:name="__RefHeading___compute_fx_cash-flow_obligations_1"/><text:bookmark-end text:name="compute_fx_cash-flow_obligations"/></text:h>
      <text:p text:style-name="Text_20_body"><text:a xlink:type="simple" xlink:href="https://wiki.didosolutions.com/fxdemo/04-part/12-phase-0-interaction-pattern-realization/start" text:style-name="Internet_20_link" text:visited-style-name="Visited_20_Internet_20_Link"> Go To Phase 0 Interaction Pattern Realization </text:a></text:p>
      <text:p text:style-name="Text_20_body">The Compute FX Cash-Flow Obligations pattern realizes Phase 0 computation of projected or derived FX cash-flow obligations.</text:p>
      <text:p text:style-name="Text_20_body">The implementation participant performing the Cash-Flow Computation Role consumes FX Contract State and related context, applies the selected Phase 0 calculation approach, produces FX Cash-Flow Obligation, and publishes it to the cash-flow obligation DDS Topic.</text:p>
      <text:p text:style-name="Text_20_body"><text:span text:style-name="Strong_20_Emphasis">Table 12-7:</text:span> Compute FX Cash-Flow Obligations implementation realizati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alization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interaction pattern </text:p>
          </table:table-cell>
          <table:table-cell office:value-type="string" table:style-name="tablecell">
            <text:p text:style-name="tablealignleft"> Compute FX Cash-Flow Obligations </text:p>
          </table:table-cell>
        </table:table-row>
        <table:table-row>
          <table:table-cell office:value-type="string" table:style-name="tablecell">
            <text:p text:style-name="tablealignleft"> Primary implementation participant </text:p>
          </table:table-cell>
          <table:table-cell office:value-type="string" table:style-name="tablecell">
            <text:p text:style-name="tablealignleft"> Cash-flow computation implementation participa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Input DDS Topics </text:p>
          </table:table-cell>
          <table:table-cell office:value-type="string" table:style-name="tablecell">
            <text:p text:style-name="tablealignleft"> Data.FX.ContractState; semantic or transaction-related Topics as required by Phase 0 </text:p>
          </table:table-cell>
        </table:table-row>
        <table:table-row>
          <table:table-cell office:value-type="string" table:style-name="tablecell">
            <text:p text:style-name="tablealignleft"> Output DDS Topic </text:p>
          </table:table-cell>
          <table:table-cell office:value-type="string" table:style-name="tablecell">
            <text:p text:style-name="tablealignleft"> Data.FX.CashFlowObligation </text:p>
          </table:table-cell>
        </table:table-row>
        <table:table-row>
          <table:table-cell office:value-type="string" table:style-name="tablecell">
            <text:p text:style-name="tablealignleft"> Primary IDL / generated types </text:p>
          </table:table-cell>
          <table:table-cell office:value-type="string" table:style-name="tablecell">
            <text:p text:style-name="tablealignleft"> FxContractState; FxCashFlowObligation </text:p>
          </table:table-cell>
        </table:table-row>
        <table:table-row>
          <table:table-cell office:value-type="string" table:style-name="tablecell">
            <text:p text:style-name="tablealignleft"> Expected processing outcome </text:p>
          </table:table-cell>
          <table:table-cell office:value-type="string" table:style-name="tablecell">
            <text:p text:style-name="tablealignleft"> Implementation publishes projected or derived cash-flow obligation information with input reference, calculation context, model reference where applicable, producing participant, and timestamp. </text:p>
          </table:table-cell>
        </table:table-row>
        <table:table-row>
          <table:table-cell office:value-type="string" table:style-name="tablecell">
            <text:p text:style-name="tablealignleft"> Logging and exception handling </text:p>
          </table:table-cell>
          <table:table-cell office:value-type="string" table:style-name="tablecell">
            <text:p text:style-name="tablealignleft"> Missing input, unsupported contract state, calculation error, publication failure, and retry conditions follow the logging and exception-handling baseline. </text:p>
          </table:table-cell>
        </table:table-row>
        <table:table-row>
          <table:table-cell office:value-type="string" table:style-name="tablecell">
            <text:p text:style-name="tablealignleft"> Audit and provenance expectation </text:p>
          </table:table-cell>
          <table:table-cell office:value-type="string" table:style-name="tablecell">
            <text:p text:style-name="tablealignleft"> Computation records preserve input references, calculation context, model or rule version, producing participant, timestamp, and output reference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nteraction traces to FX Cash-Flow Computation Node, Cash-Flow Computation Role, FX Cash-Flow Obligation Endpoint, FX Cash-Flow Obligation, and implementation participant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2:58</meta:creation-date>
    <dc:creator>Generated</dc:creator>
    <dc:date>2026-08-22T13::32:58</dc:date>
    <dc:language>en-US</dc:language>
    <meta:editing-cycles>1</meta:editing-cycles>
    <meta:editing-duration>PT0S</meta:editing-duration>
    <dc:title>fxdemo:04-part:12-phase-0-interaction-pattern-realization:12-9-compute-fx-cash-flow-obligations:start</dc:title>
  </office:meta>
</office:document-meta>
</file>