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2-phase-0-interaction-pattern-realization:12-7-interpret-fx-transaction-semantics:start"/><text:bookmark-start text:name="__RefHeading___interpret_fx_transaction_semantics_1"/><text:bookmark-start text:name="interpret_fx_transaction_semantics"/>12.7 Interpret FX Transaction Semantics<text:bookmark-end text:name="__RefHeading___interpret_fx_transaction_semantics_1"/><text:bookmark-end text:name="interpret_fx_transaction_semantics"/></text:h>
      <text:p text:style-name="Text_20_body"><text:a xlink:type="simple" xlink:href="https://wiki.didosolutions.com/fxdemo/04-part/12-phase-0-interaction-pattern-realization/start" text:style-name="Internet_20_link" text:visited-style-name="Visited_20_Internet_20_Link"> Go To Phase 0 Interaction Pattern Realization </text:a></text:p>
      <text:p text:style-name="Text_20_body">The Interpret FX Transaction Semantics pattern realizes Phase 0 semantic interpretation of validated FX transaction information.</text:p>
      <text:p text:style-name="Text_20_body">The implementation participant performing the Semantic Interpretation Role consumes the applicable validation and transaction information, applies the selected Phase 0 semantic interpretation approach, produces an FX Semantic Assertion, and publishes that assertion to the semantic assertion DDS Topic.</text:p>
      <text:p text:style-name="Text_20_body"><text:span text:style-name="Strong_20_Emphasis">Table 12-5:</text:span> Interpret FX Transaction Semantics implementation realizatio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alization Concern </text:p>
          </table:table-cell>
          <table:table-cell office:value-type="string" table:style-name="tableheader">
            <text:p text:style-name="Table_20_Heading"> Phase 0 Implementation Treatment </text:p>
          </table:table-cell>
        </table:table-row>
        <table:table-row>
          <table:table-cell office:value-type="string" table:style-name="tablecell">
            <text:p text:style-name="tablealignleft"> FX logical interaction pattern </text:p>
          </table:table-cell>
          <table:table-cell office:value-type="string" table:style-name="tablecell">
            <text:p text:style-name="tablealignleft"> Interpret FX Transaction Semantics </text:p>
          </table:table-cell>
        </table:table-row>
        <table:table-row>
          <table:table-cell office:value-type="string" table:style-name="tablecell">
            <text:p text:style-name="tablealignleft"> Primary implementation participant </text:p>
          </table:table-cell>
          <table:table-cell office:value-type="string" table:style-name="tablecell">
            <text:p text:style-name="tablealignleft"> Semantic interpretation implementation participant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FX Logical Data Plane </text:p>
          </table:table-cell>
        </table:table-row>
        <table:table-row>
          <table:table-cell office:value-type="string" table:style-name="tablecell">
            <text:p text:style-name="tablealignleft"> Supporting Runtime Planes </text:p>
          </table:table-cell>
          <table:table-cell office:value-type="string" table:style-name="tablecell">
            <text:p text:style-name="tablealignleft"> FX Logical Audit and Provenance Plane; FX Logical Policy and Release Plane, where semantic classification affects release </text:p>
          </table:table-cell>
        </table:table-row>
        <table:table-row>
          <table:table-cell office:value-type="string" table:style-name="tablecell">
            <text:p text:style-name="tablealignleft"> Input DDS Topics </text:p>
          </table:table-cell>
          <table:table-cell office:value-type="string" table:style-name="tablecell">
            <text:p text:style-name="tablealignleft"> Data.FX.ValidationResult and transaction-related Topics as required by Phase 0 </text:p>
          </table:table-cell>
        </table:table-row>
        <table:table-row>
          <table:table-cell office:value-type="string" table:style-name="tablecell">
            <text:p text:style-name="tablealignleft"> Output DDS Topic </text:p>
          </table:table-cell>
          <table:table-cell office:value-type="string" table:style-name="tablecell">
            <text:p text:style-name="tablealignleft"> Data.FX.SemanticAssertion </text:p>
          </table:table-cell>
        </table:table-row>
        <table:table-row>
          <table:table-cell office:value-type="string" table:style-name="tablecell">
            <text:p text:style-name="tablealignleft"> Primary IDL / generated types </text:p>
          </table:table-cell>
          <table:table-cell office:value-type="string" table:style-name="tablecell">
            <text:p text:style-name="tablealignleft"> FxValidationResult; FxTransactionCandidate or FxTransactionRecord, where implemented; FxSemanticAssertion </text:p>
          </table:table-cell>
        </table:table-row>
        <table:table-row>
          <table:table-cell office:value-type="string" table:style-name="tablecell">
            <text:p text:style-name="tablealignleft"> Expected processing outcome </text:p>
          </table:table-cell>
          <table:table-cell office:value-type="string" table:style-name="tablecell">
            <text:p text:style-name="tablealignleft"> Implementation publishes a semantic assertion with source, version, interpretation context, input reference, producing participant, and timestamp. </text:p>
          </table:table-cell>
        </table:table-row>
        <table:table-row>
          <table:table-cell office:value-type="string" table:style-name="tablecell">
            <text:p text:style-name="tablealignleft"> Logging and exception handling </text:p>
          </table:table-cell>
          <table:table-cell office:value-type="string" table:style-name="tablecell">
            <text:p text:style-name="tablealignleft"> Missing semantic reference, interpretation failure, unsupported classification, publication failure, and retry conditions follow the logging and exception-handling baseline. </text:p>
          </table:table-cell>
        </table:table-row>
        <table:table-row>
          <table:table-cell office:value-type="string" table:style-name="tablecell">
            <text:p text:style-name="tablealignleft"> Audit and provenance expectation </text:p>
          </table:table-cell>
          <table:table-cell office:value-type="string" table:style-name="tablecell">
            <text:p text:style-name="tablealignleft"> Semantic interpretation records preserve semantic source, semantic version, input reference, interpretation context, producing participant, and timestamp.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Interaction traces to FX Semantic Interpretation Node, Semantic Interpretation Role, FX Semantic Interpretation Endpoint, FX Semantic Assertion, and implementation participant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09:15</meta:creation-date>
    <dc:creator>Generated</dc:creator>
    <dc:date>2026-08-22T15::09:15</dc:date>
    <dc:language>en-US</dc:language>
    <meta:editing-cycles>1</meta:editing-cycles>
    <meta:editing-duration>PT0S</meta:editing-duration>
    <dc:title>fxdemo:04-part:12-phase-0-interaction-pattern-realization:12-7-interpret-fx-transaction-semantics:start</dc:title>
  </office:meta>
</office:document-meta>
</file>