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2-phase-0-interaction-pattern-realization:12-5-intake-fx-transaction-candidate:start"/><text:bookmark-start text:name="__RefHeading___intake_fx_transaction_candidate_1"/><text:bookmark-start text:name="intake_fx_transaction_candidate"/>12.5 Intake FX Transaction Candidate<text:bookmark-end text:name="__RefHeading___intake_fx_transaction_candidate_1"/><text:bookmark-end text:name="intake_fx_transaction_candidate"/></text:h>
      <text:p text:style-name="Text_20_body"><text:a xlink:type="simple" xlink:href="https://wiki.didosolutions.com/fxdemo/04-part/12-phase-0-interaction-pattern-realization/start" text:style-name="Internet_20_link" text:visited-style-name="Visited_20_Internet_20_Link"> Go To Phase 0 Interaction Pattern Realization </text:a></text:p>
      <text:p text:style-name="Text_20_body">The Intake FX Transaction Candidate pattern realizes the introduction of candidate FX transaction information into the Phase 0 implementation network.</text:p>
      <text:p text:style-name="Text_20_body">The implementation participant performing the Transaction Intake Role receives or creates an FX Transaction Candidate, applies intake conventions, assigns or preserves identifiers, records source context, and publishes the generated type representation to the DDS Topic that realizes the FX Transaction Intake Endpoint.</text:p>
      <text:p text:style-name="Text_20_body"><text:span text:style-name="Strong_20_Emphasis">Table 12-3:</text:span> Intake FX Transaction Candidate implementation realization.</text:p>
      <table:table table:style-name="Table">
        <table:table-column/>
        <table:table-column/>
        <table:table-row>
          <table:table-cell office:value-type="string" table:style-name="tableheader">
            <text:p text:style-name="Table_20_Heading"> Realization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interaction pattern </text:p>
          </table:table-cell>
          <table:table-cell office:value-type="string" table:style-name="tablecell">
            <text:p text:style-name="tablealignleft"> Intake FX Transaction Candidate </text:p>
          </table:table-cell>
        </table:table-row>
        <table:table-row>
          <table:table-cell office:value-type="string" table:style-name="tablecell">
            <text:p text:style-name="tablealignleft"> Primary implementation participant </text:p>
          </table:table-cell>
          <table:table-cell office:value-type="string" table:style-name="tablecell">
            <text:p text:style-name="tablealignleft"> Transaction intake implementation participant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Data Plane </text:p>
          </table:table-cell>
        </table:table-row>
        <table:table-row>
          <table:table-cell office:value-type="string" table:style-name="tablecell">
            <text:p text:style-name="tablealignleft"> Supporting Runtime Plane </text:p>
          </table:table-cell>
          <table:table-cell office:value-type="string" table:style-name="tablecell">
            <text:p text:style-name="tablealignleft"> FX Logical Audit and Provenance Plane </text:p>
          </table:table-cell>
        </table:table-row>
        <table:table-row>
          <table:table-cell office:value-type="string" table:style-name="tablecell">
            <text:p text:style-name="tablealignleft"> Primary DDS Topic </text:p>
          </table:table-cell>
          <table:table-cell office:value-type="string" table:style-name="tablecell">
            <text:p text:style-name="tablealignleft"> Data.FX.TransactionCandidate </text:p>
          </table:table-cell>
        </table:table-row>
        <table:table-row>
          <table:table-cell office:value-type="string" table:style-name="tablecell">
            <text:p text:style-name="tablealignleft"> Primary IDL / generated type </text:p>
          </table:table-cell>
          <table:table-cell office:value-type="string" table:style-name="tablecell">
            <text:p text:style-name="tablealignleft"> FxTransactionCandidate generated type </text:p>
          </table:table-cell>
        </table:table-row>
        <table:table-row>
          <table:table-cell office:value-type="string" table:style-name="tablecell">
            <text:p text:style-name="tablealignleft"> Expected processing outcome </text:p>
          </table:table-cell>
          <table:table-cell office:value-type="string" table:style-name="tablecell">
            <text:p text:style-name="tablealignleft"> Implementation publishes candidate FX transaction information for validation. </text:p>
          </table:table-cell>
        </table:table-row>
        <table:table-row>
          <table:table-cell office:value-type="string" table:style-name="tablecell">
            <text:p text:style-name="tablealignleft"> Logging and exception handling </text:p>
          </table:table-cell>
          <table:table-cell office:value-type="string" table:style-name="tablecell">
            <text:p text:style-name="tablealignleft"> Intake success, malformed input, missing required intake context, publication failure, and retry conditions follow the logging and exception-handling baseline. </text:p>
          </table:table-cell>
        </table:table-row>
        <table:table-row>
          <table:table-cell office:value-type="string" table:style-name="tablecell">
            <text:p text:style-name="tablealignleft"> Audit and provenance expectation </text:p>
          </table:table-cell>
          <table:table-cell office:value-type="string" table:style-name="tablecell">
            <text:p text:style-name="tablealignleft"> Intake records preserve source context, timestamp, producing participant, and candidate identifier, where required by Phase 0.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nteraction traces to FX Transaction Intake Node, Transaction Intake Role, FX Transaction Intake Endpoint, FX Transaction Candidate, and implementation participant.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1:32</meta:creation-date>
    <dc:creator>Generated</dc:creator>
    <dc:date>2026-08-22T14::21:32</dc:date>
    <dc:language>en-US</dc:language>
    <meta:editing-cycles>1</meta:editing-cycles>
    <meta:editing-duration>PT0S</meta:editing-duration>
    <dc:title>fxdemo:04-part:12-phase-0-interaction-pattern-realization:12-5-intake-fx-transaction-candidate:start</dc:title>
  </office:meta>
</office:document-meta>
</file>