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4-report-fx-node-status:start"/><text:bookmark-start text:name="__RefHeading___report_fx_node_status_1"/><text:bookmark-start text:name="report_fx_node_status"/>12.4 Report FX Node Status<text:bookmark-end text:name="__RefHeading___report_fx_node_status_1"/><text:bookmark-end text:name="report_fx_node_status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Report FX Node Status pattern realizes operational condition reporting for Phase 0 implementation participants.</text:p>
      <text:p text:style-name="Text_20_body">An implementation participant publishes or records FX Node Status when it starts, becomes ready, runs normally, degrades, recovers, stops, fails, or receives a status request. The status report identifies the implementation participant, the related FX logical Node, lifecycle state, status reason, timestamp, and provenance or traceability reference, where required for Phase 0.</text:p>
      <text:p text:style-name="Text_20_body"><text:span text:style-name="Strong_20_Emphasis">Table 12-2:</text:span> Report FX Node Status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Report FX Node Status </text:p>
          </table:table-cell>
        </table:table-row>
        <table:table-row>
          <table:table-cell office:value-type="string" table:style-name="tablecell">
            <text:p text:style-name="tablealignleft"> Primary implementation participants </text:p>
          </table:table-cell>
          <table:table-cell office:value-type="string" table:style-name="tablecell">
            <text:p text:style-name="tablealignleft"> Reporting implementation participant; health and observability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Health and Observability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Control Plane; FX Logical Audit and Provenance Plane </text:p>
          </table:table-cell>
        </table:table-row>
        <table:table-row>
          <table:table-cell office:value-type="string" table:style-name="tablecell">
            <text:p text:style-name="tablealignleft"> Primary DDS Topic </text:p>
          </table:table-cell>
          <table:table-cell office:value-type="string" table:style-name="tablecell">
            <text:p text:style-name="tablealignleft"> Health.FX.NodeStatus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FX Node Status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The implementation records or publishes the participant's operational condition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Startup, shutdown, warning, degraded operation, failure, recovery, and status-publication error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Status reporting traces to the reporting implementation participant, the FX logical Node, the Health Reporting Role, the FX Node Status Endpoint, and the FX Node Statu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45</meta:creation-date>
    <dc:creator>Generated</dc:creator>
    <dc:date>2026-08-22T12::36:45</dc:date>
    <dc:language>en-US</dc:language>
    <meta:editing-cycles>1</meta:editing-cycles>
    <meta:editing-duration>PT0S</meta:editing-duration>
    <dc:title>fxdemo:04-part:12-phase-0-interaction-pattern-realization:12-4-report-fx-node-status:start</dc:title>
  </office:meta>
</office:document-meta>
</file>