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2-interaction-realization-principles:start"/><text:bookmark-start text:name="__RefHeading___interaction_realization_principles_1"/><text:bookmark-start text:name="interaction_realization_principles"/>12.2 Interaction Realization Principles<text:bookmark-end text:name="__RefHeading___interaction_realization_principles_1"/><text:bookmark-end text:name="interaction_realization_principles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Phase 0 Implementation Profile applies the following principles when realizing FX logical interaction patterns.</text:p>
      <text:p text:style-name="Text_20_body">Each interaction realization identifies:</text:p>
      <text:p text:style-name="Text_20_body">the FX logical interaction pattern it realizes;the implementation participants involved;the DDS Topic or Topics used;the IDL structures and generated types exchanged;the Runtime Plane or Runtime Planes involved;the expected processing outcome;the required logging and exception-handling behavior;audit and provenance expectations, where applicable;supporting scripts or configuration artifacts, where applicable; andthe traceability relationship back to the Part 3 FX logical interaction pattern.The mapping does not require every future interaction pattern to exist in Phase 0. Phase 0 realizes only the selected interaction patterns needed for the implementation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5:16</meta:creation-date>
    <dc:creator>Generated</dc:creator>
    <dc:date>2026-08-22T17::05:16</dc:date>
    <dc:language>en-US</dc:language>
    <meta:editing-cycles>1</meta:editing-cycles>
    <meta:editing-duration>PT0S</meta:editing-duration>
    <dc:title>fxdemo:04-part:12-phase-0-interaction-pattern-realization:12-2-interaction-realization-principles:start</dc:title>
  </office:meta>
</office:document-meta>
</file>