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11-release-fx-information-to-oversight-participant:start"/><text:bookmark-start text:name="__RefHeading___release_fx_information_to_oversight_participant_1"/><text:bookmark-start text:name="release_fx_information_to_oversight_participant"/>12.11 Release FX Information to Oversight Participant<text:bookmark-end text:name="__RefHeading___release_fx_information_to_oversight_participant_1"/><text:bookmark-end text:name="release_fx_information_to_oversight_participant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e Release FX Information to Oversight Participant pattern realizes Phase 0 preparation and delivery of authorized release information.</text:p>
      <text:p text:style-name="Text_20_body">The implementation participant performing the Release Control Role applies an FX Policy Decision, selects authorized information, applies required Phase 0 redaction or transformation where applicable, records obligations, prepares an FX Release Package, and publishes it to the release package DDS Topic for an authorized oversight participant or simulated subscriber.</text:p>
      <text:p text:style-name="Text_20_body"><text:span text:style-name="Strong_20_Emphasis">Table 12-9:</text:span> Release FX Information to Oversight Participant implementation realizati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alization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interaction pattern </text:p>
          </table:table-cell>
          <table:table-cell office:value-type="string" table:style-name="tablecell">
            <text:p text:style-name="tablealignleft"> Release FX Information to Oversight Participant </text:p>
          </table:table-cell>
        </table:table-row>
        <table:table-row>
          <table:table-cell office:value-type="string" table:style-name="tablecell">
            <text:p text:style-name="tablealignleft"> Primary implementation participants </text:p>
          </table:table-cell>
          <table:table-cell office:value-type="string" table:style-name="tablecell">
            <text:p text:style-name="tablealignleft"> Policy and release implementation participant; oversight demonstration participant or simulated subscriber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Policy and Release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Input DDS Topic </text:p>
          </table:table-cell>
          <table:table-cell office:value-type="string" table:style-name="tablecell">
            <text:p text:style-name="tablealignleft"> Policy.FX.PolicyDecision and selected source information Topics where Phase 0 requires them </text:p>
          </table:table-cell>
        </table:table-row>
        <table:table-row>
          <table:table-cell office:value-type="string" table:style-name="tablecell">
            <text:p text:style-name="tablealignleft"> Output DDS Topic </text:p>
          </table:table-cell>
          <table:table-cell office:value-type="string" table:style-name="tablecell">
            <text:p text:style-name="tablealignleft"> Policy.FX.ReleasePackage </text:p>
          </table:table-cell>
        </table:table-row>
        <table:table-row>
          <table:table-cell office:value-type="string" table:style-name="tablecell">
            <text:p text:style-name="tablealignleft"> Primary IDL / generated types </text:p>
          </table:table-cell>
          <table:table-cell office:value-type="string" table:style-name="tablecell">
            <text:p text:style-name="tablealignleft"> FxPolicyDecision; FxReleasePackage; selected source-information generated types </text:p>
          </table:table-cell>
        </table:table-row>
        <table:table-row>
          <table:table-cell office:value-type="string" table:style-name="tablecell">
            <text:p text:style-name="tablealignleft"> Expected processing outcome </text:p>
          </table:table-cell>
          <table:table-cell office:value-type="string" table:style-name="tablecell">
            <text:p text:style-name="tablealignleft"> Implementation publishes an authorized release package with source references, recipient context, purpose, obligations, policy decision reference, producing participant, and timestamp. </text:p>
          </table:table-cell>
        </table:table-row>
        <table:table-row>
          <table:table-cell office:value-type="string" table:style-name="tablecell">
            <text:p text:style-name="tablealignleft"> Logging and exception handling </text:p>
          </table:table-cell>
          <table:table-cell office:value-type="string" table:style-name="tablecell">
            <text:p text:style-name="tablealignleft"> Denied release, missing policy decision, redaction or transformation failure, publication failure, and delivery failure follow the logging and exception-handling baseline. </text:p>
          </table:table-cell>
        </table:table-row>
        <table:table-row>
          <table:table-cell office:value-type="string" table:style-name="tablecell">
            <text:p text:style-name="tablealignleft"> Audit and provenance expectation </text:p>
          </table:table-cell>
          <table:table-cell office:value-type="string" table:style-name="tablecell">
            <text:p text:style-name="tablealignleft"> Release records preserve policy decision reference, released content reference, recipient context, obligations, producing participant, and timestamp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nteraction traces to FX Policy and Release Node, Release Control Role, External Oversight Participant, Oversight Consumption Role, FX Release Package Endpoint, and FX Release Package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3:11</meta:creation-date>
    <dc:creator>Generated</dc:creator>
    <dc:date>2026-08-22T16::13:11</dc:date>
    <dc:language>en-US</dc:language>
    <meta:editing-cycles>1</meta:editing-cycles>
    <meta:editing-duration>PT0S</meta:editing-duration>
    <dc:title>fxdemo:04-part:12-phase-0-interaction-pattern-realization:12-11-release-fx-information-to-oversight-participant:start</dc:title>
  </office:meta>
</office:document-meta>
</file>