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12-phase-0-interaction-pattern-realization:12-1-overview:start"/><text:bookmark-start text:name="__RefHeading___overview_1"/><text:bookmark-start text:name="overview"/>12.1 Overview<text:bookmark-end text:name="__RefHeading___overview_1"/><text:bookmark-end text:name="overview"/></text:h>
      <text:p text:style-name="Text_20_body"><text:a xlink:type="simple" xlink:href="https://wiki.didosolutions.com/fxdemo/04-part/12-phase-0-interaction-pattern-realization/start" text:style-name="Internet_20_link" text:visited-style-name="Visited_20_Internet_20_Link"> Go To Phase 0 Interaction Pattern Realization </text:a></text:p>
      <text:p text:style-name="Text_20_body">This section defines how the Phase 0 Implementation Profile realizes selected FX logical interaction patterns from the Part 3 FX Demo Logical Profile.</text:p>
      <text:p text:style-name="Text_20_body">An FX logical interaction pattern defines platform-independent behavior among FX logical Nodes, Node Roles, Communication Endpoints, information structures, Runtime Planes, governance constraints, traceability relationships, and evidence expectations. A Phase 0 interaction realization maps that logical behavior to selected implementation participants, DDS Topics, IDL structures, generated types, scripts, logging conventions, exception-handling conventions, and traceability records.</text:p>
      <text:p text:style-name="Text_20_body">The implementation realization does not redefine the logical interaction pattern. It identifies how Phase 0 implements selected behavior while preserving traceability to the Part 3 logical pattern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4::18:37</meta:creation-date>
    <dc:creator>Generated</dc:creator>
    <dc:date>2026-08-22T14::18:37</dc:date>
    <dc:language>en-US</dc:language>
    <meta:editing-cycles>1</meta:editing-cycles>
    <meta:editing-duration>PT0S</meta:editing-duration>
    <dc:title>fxdemo:04-part:12-phase-0-interaction-pattern-realization:12-1-overview:start</dc:title>
  </office:meta>
</office:document-meta>
</file>