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1-phase-0-runtime-plane-realization:11-7-cross-plane-implementation-relationships:start"/><text:bookmark-start text:name="__RefHeading___cross-plane_implementation_relationships_1"/><text:bookmark-start text:name="cross-plane_implementation_relationships"/>11.7 Cross-Plane Implementation Relationships<text:bookmark-end text:name="__RefHeading___cross-plane_implementation_relationships_1"/><text:bookmark-end text:name="cross-plane_implementation_relationships"/></text:h>
      <text:p text:style-name="Text_20_body"><text:a xlink:type="simple" xlink:href="https://wiki.didosolutions.com/fxdemo/04-part/11-phase-0-runtime-plane-realization/start" text:style-name="Internet_20_link" text:visited-style-name="Visited_20_Internet_20_Link"> Go To Phase 0 Runtime Plane Realization </text:a></text:p>
      <text:p text:style-name="Text_20_body">Phase 0 implementation artifacts may support interactions that cross Runtime Plane boundaries.</text:p>
      <text:p text:style-name="Text_20_body">A cross-plane implementation relationship occurs when an implementation event, message, exception, command, or processing result in one Runtime Plane affects, constrains, records, or triggers behavior in another Runtime Plane.</text:p>
      <text:p text:style-name="Text_20_body">Examples include:</text:p>
      <text:p text:style-name="Text_20_body">a Health and Observability Plane status report triggers a Control Plane recovery command;a Data Plane validation result triggers a Policy and Release Plane release evaluation;a Policy and Release Plane decision creates an Audit and Provenance Plane record;a Control Plane replay command initiates Audit and Provenance Plane reconstruction;an Audit and Provenance Plane replay result reconstructs selected Data Plane information; andan operational exception appears in Health and Observability records and, when it affects processing outcome, also appears in Audit and Provenance records.Cross-plane implementation relationships do not collapse Runtime Planes. The implementation must preserve the purpose, traceability, information structures, and review expectations associated with each Pla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0:35</meta:creation-date>
    <dc:creator>Generated</dc:creator>
    <dc:date>2026-08-22T14::20:35</dc:date>
    <dc:language>en-US</dc:language>
    <meta:editing-cycles>1</meta:editing-cycles>
    <meta:editing-duration>PT0S</meta:editing-duration>
    <dc:title>fxdemo:04-part:11-phase-0-runtime-plane-realization:11-7-cross-plane-implementation-relationships:start</dc:title>
  </office:meta>
</office:document-meta>
</file>