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1-phase-0-runtime-plane-realization:11-5-policy-and-release-plane-realization:start"/><text:bookmark-start text:name="__RefHeading___policy_and_release_plane_realization_1"/><text:bookmark-start text:name="policy_and_release_plane_realization"/>11.5 Policy and Release Plane Realization<text:bookmark-end text:name="__RefHeading___policy_and_release_plane_realization_1"/><text:bookmark-end text:name="policy_and_release_plane_realization"/></text:h>
      <text:p text:style-name="Text_20_body"><text:a xlink:type="simple" xlink:href="https://wiki.didosolutions.com/fxdemo/04-part/11-phase-0-runtime-plane-realization/start" text:style-name="Internet_20_link" text:visited-style-name="Visited_20_Internet_20_Link"> Go To Phase 0 Runtime Plane Realization </text:a></text:p>
      <text:p text:style-name="Text_20_body">The Phase 0 implementation realizes the FX Logical Policy and Release Plane through implementation artifacts that evaluate release conditions and prepare authorized release information.</text:p>
      <text:p text:style-name="Text_20_body">Policy and Release Plane realization includes:</text:p>
      <text:p text:style-name="Text_20_body">policy decision requests or policy evaluation triggers;policy decision production;release eligibility determination;redaction or transformation context where Phase 0 requires it;release package preparation;release obligation recording;authorized oversight consumption; andtraceability from release artifacts to source information, policy decisions, obligations, and recipient context.Phase 0 maps policy and release information primarily to DDS Topics such as <text:span text:style-name="Source_20_Text">Policy.FX.PolicyDecision</text:span> and <text:span text:style-name="Source_20_Text">Policy.FX.ReleasePackage</text:span>.</text:p>
      <text:p text:style-name="Text_20_body">Policy and Release Plane artifacts govern external disclosure or controlled movement of FX information. Internal Data Plane availability does not authorize release. The Phase 0 implementation must preserve the distinction between internal FX information exchange and authorized external releas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2:30</meta:creation-date>
    <dc:creator>Generated</dc:creator>
    <dc:date>2026-08-22T13::32:30</dc:date>
    <dc:language>en-US</dc:language>
    <meta:editing-cycles>1</meta:editing-cycles>
    <meta:editing-duration>PT0S</meta:editing-duration>
    <dc:title>fxdemo:04-part:11-phase-0-runtime-plane-realization:11-5-policy-and-release-plane-realization:start</dc:title>
  </office:meta>
</office:document-meta>
</file>