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1-phase-0-runtime-plane-realization:11-3-data-plane-realization:start"/><text:bookmark-start text:name="__RefHeading___data_plane_realization_1"/><text:bookmark-start text:name="data_plane_realization"/>11.3 Data Plane Realization<text:bookmark-end text:name="__RefHeading___data_plane_realization_1"/><text:bookmark-end text:name="data_plane_realization"/></text:h>
      <text:p text:style-name="Text_20_body"><text:a xlink:type="simple" xlink:href="https://wiki.didosolutions.com/fxdemo/04-part/11-phase-0-runtime-plane-realization/start" text:style-name="Internet_20_link" text:visited-style-name="Visited_20_Internet_20_Link"> Go To Phase 0 Runtime Plane Realization </text:a></text:p>
      <text:p text:style-name="Text_20_body">The Phase 0 implementation realizes the FX Logical Data Plane through DDS Topics, IDL structures, generated types, implementation Nodes, and processing flows that carry FX domain and analytical information.</text:p>
      <text:p text:style-name="Text_20_body">Data Plane realization includes:</text:p>
      <text:p text:style-name="Text_20_body">transaction candidate exchange;validation result exchange;semantic assertion exchange;contract state exchange;cash-flow obligation exchange;selected downstream consumption of FX domain information; andtraceability from exchanged implementation data to FX logical information structures.Phase 0 maps Data Plane information primarily to DDS Topics such as <text:span text:style-name="Source_20_Text">Data.FX.TransactionCandidate</text:span>, <text:span text:style-name="Source_20_Text">Data.FX.ValidationResult</text:span>, <text:span text:style-name="Source_20_Text">Data.FX.SemanticAssertion</text:span>, <text:span text:style-name="Source_20_Text">Data.FX.ContractState</text:span>, and <text:span text:style-name="Source_20_Text">Data.FX.CashFlowObligation</text:span>.</text:p>
      <text:p text:style-name="Text_20_body">Data Plane artifacts carry FX business, validation, interpretation, lifecycle, and analytical information. They do not authorize external release. Release decisions and release packages belong primarily to the Policy and Release Plan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09:08</meta:creation-date>
    <dc:creator>Generated</dc:creator>
    <dc:date>2026-08-23T23::09:08</dc:date>
    <dc:language>en-US</dc:language>
    <meta:editing-cycles>1</meta:editing-cycles>
    <meta:editing-duration>PT0S</meta:editing-duration>
    <dc:title>fxdemo:04-part:11-phase-0-runtime-plane-realization:11-3-data-plane-realization:start</dc:title>
  </office:meta>
</office:document-meta>
</file>