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11-2-control-plane-realization:start"/><text:bookmark-start text:name="__RefHeading___control_plane_realisation_1"/><text:bookmark-start text:name="control_plane_realisation"/>11.2 Control Plane Realisation<text:bookmark-end text:name="__RefHeading___control_plane_realisation_1"/><text:bookmark-end text:name="control_plane_realisation"/></text:h>
      <text:p text:style-name="Text_20_body"><text:a xlink:type="simple" xlink:href="https://wiki.didosolutions.com/fxdemo/04-part/11-phase-0-runtime-plane-realization/start" text:style-name="Internet_20_link" text:visited-style-name="Visited_20_Internet_20_Link"> Go To Phase 0 Runtime Plane Realization </text:a></text:p>
      <text:p text:style-name="Text_20_body">The Phase 0 implementation realizes the FX Logical Control Plane through implementation artifacts that support operational coordination among implementation participants.</text:p>
      <text:p text:style-name="Text_20_body">Control Plane realization includes:</text:p>
      <text:p text:style-name="Text_20_body">implementation of Node registration or capability reporting;control commands;command acknowledgements;lifecycle-state coordination;retry, pause, resume, stop, restart, or report-status requests;compatibility or configuration coordination, where Phase 0 requires it; andtraceability from control interactions to the FX logical Nodes and Node Roles involved.Phase 0 maps Control Plane information primarily to DDS Topics such as <text:span text:style-name="Source_20_Text">Control.FX.ControlCommand</text:span> and <text:span text:style-name="Source_20_Text">Control.FX.CommandAcknowledgement</text:span>. It also uses supporting configuration artifacts, scripts, logging conventions, and exception-handling conventions to preserve Control Plane context.</text:p>
      <text:p text:style-name="Text_20_body">Control Plane artifacts coordinate implementation behavior. They do not carry the FX domain truth as their primary purpose. FX transaction information, validation results, semantic assertions, contract states, and cash-flow obligations belong primarily to the Data Pla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8:33</meta:creation-date>
    <dc:creator>Generated</dc:creator>
    <dc:date>2026-08-22T15::18:33</dc:date>
    <dc:language>en-US</dc:language>
    <meta:editing-cycles>1</meta:editing-cycles>
    <meta:editing-duration>PT0S</meta:editing-duration>
    <dc:title>fxdemo:04-part:11-phase-0-runtime-plane-realization:11-2-control-plane-realization:start</dc:title>
  </office:meta>
</office:document-meta>
</file>