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1-phase-0-runtime-plane-realization:11-1-overview:start"/><text:bookmark-start text:name="__RefHeading___overview_1"/><text:bookmark-start text:name="overview"/>11.1 Overview<text:bookmark-end text:name="__RefHeading___overview_1"/><text:bookmark-end text:name="overview"/></text:h>
      <text:p text:style-name="Text_20_body"><text:a xlink:type="simple" xlink:href="https://wiki.didosolutions.com/fxdemo/04-part/11-phase-0-runtime-plane-realization/start" text:style-name="Internet_20_link" text:visited-style-name="Visited_20_Internet_20_Link"> Go To Phase 0 Runtime Plane Realisation </text:a></text:p>
      <text:p text:style-name="Text_20_body">This section defines how the Phase 0 Implementation Profile realizes the FX Runtime Plane distinctions defined in the Part 3 FX Demo Logical Profile.</text:p>
      <text:p text:style-name="Text_20_body">A <text:a xlink:type="simple" xlink:href="https://wiki.didosolutions.com/dido/99_annexes/annex-b-terms-and-definitions/r/runtime_plane" text:style-name="Internet_20_link" text:visited-style-name="Visited_20_Internet_20_Link">Runtime Plane</text:a> classifies interactions by architectural purpose. Phase 0 realizes those distinctions through DDS Topic naming, QoS profile selection, implementation Node responsibilities, logging categories, exception-handling behavior, traceability metadata, and repository organization.</text:p>
      <text:p text:style-name="Text_20_body">Runtime Plane realization does not redefine the FX Runtime Planes. The FX Demo Logical Profile remains the authoritative source for the meaning of Runtime Plane. Part 4 defines how Phase 0 implementation artifacts preserve and express those distinc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44:47</meta:creation-date>
    <dc:creator>Generated</dc:creator>
    <dc:date>2026-08-24T01::44:47</dc:date>
    <dc:language>en-US</dc:language>
    <meta:editing-cycles>1</meta:editing-cycles>
    <meta:editing-duration>PT0S</meta:editing-duration>
    <dc:title>fxdemo:04-part:11-phase-0-runtime-plane-realization:11-1-overview:start</dc:title>
  </office:meta>
</office:document-meta>
</file>