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10-mapping-from-fx-logical-information-structures-to-idl-and-generated-types:start"/><text:bookmark-start text:name="__RefHeading___mapping_from_fx_logical_information_structures_to_idl_and_generated_types_1"/><text:bookmark-start text:name="mapping_from_fx_logical_information_structures_to_idl_and_generated_types"/>10. Mapping from FX Logical Information Structures to IDL and Generated Types<text:bookmark-end text:name="__RefHeading___mapping_from_fx_logical_information_structures_to_idl_and_generated_types_1"/><text:bookmark-end text:name="mapping_from_fx_logical_information_structures_to_idl_and_generated_types"/></text:h>
      <text:p text:style-name="Text_20_body"><text:a xlink:type="simple" xlink:href="https://wiki.didosolutions.com/fxdemo/04-part/start" text:style-name="Internet_20_link" text:visited-style-name="Visited_20_Internet_20_Link"> Go To Top </text:a></text:p>
      <text:h text:style-name="Heading_20_2" text:outline-level="2"><text:bookmark-start text:name="__RefHeading___contents_2"/><text:bookmark-start text:name="contents"/>Contents<text:bookmark-end text:name="__RefHeading___contents_2"/><text:bookmark-end text:name="contents"/></text:h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53</meta:creation-date>
    <dc:creator>Generated</dc:creator>
    <dc:date>2026-08-22T13::31:53</dc:date>
    <dc:language>en-US</dc:language>
    <meta:editing-cycles>1</meta:editing-cycles>
    <meta:editing-duration>PT0S</meta:editing-duration>
    <dc:title>fxdemo:04-part:10-mapping-from-fx-logical-information-structures-to-idl-and-generated-types:start</dc:title>
  </office:meta>
</office:document-meta>
</file>