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9-fx-policy-decision-topic-mapping:start"/><text:bookmark-start text:name="__RefHeading___fx_policy_decision_topic_mapping_1"/><text:bookmark-start text:name="fx_policy_decision_topic_mapping"/>9.9 FX Policy Decision Topic Mapping<text:bookmark-end text:name="__RefHeading___fx_policy_decision_topic_mapping_1"/><text:bookmark-end text:name="fx_policy_decision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Policy Decision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Policy Decision information.</text:p>
      <text:p text:style-name="Text_20_body"><text:span text:style-name="Strong_20_Emphasis">Table 9-6:</text:span> FX Policy Decision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Policy Decision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Policy.FX.PolicyDecision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Policy Decision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Policy Decision </text:p>
          </table:table-cell>
        </table:table-row>
        <table:table-row>
          <table:table-cell office:value-type="string" table:style-name="tablecell">
            <text:p text:style-name="tablealignleft"> Producing Node Role </text:p>
          </table:table-cell>
          <table:table-cell office:value-type="string" table:style-name="tablecell">
            <text:p text:style-name="tablealignleft"> Policy Evaluation Role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Release Control Role; Audit Recording Role; Provenance Recording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Policy and Release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Policy and Release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Policy Decision Endpoint and the FX Policy Decision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21</meta:creation-date>
    <dc:creator>Generated</dc:creator>
    <dc:date>2026-08-22T12::41:21</dc:date>
    <dc:language>en-US</dc:language>
    <meta:editing-cycles>1</meta:editing-cycles>
    <meta:editing-duration>PT0S</meta:editing-duration>
    <dc:title>fxdemo:04-part:09-mapping-from-fx-logical-communication-endpoints-to-dds-topics:09-9-fx-policy-decision-topic-mapping:start</dc:title>
  </office:meta>
</office:document-meta>
</file>