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6-fx-semantic-interpretation-topic-mapping:start"/><text:bookmark-start text:name="__RefHeading___fx_semantic_interpretation_topic_mapping_1"/><text:bookmark-start text:name="fx_semantic_interpretation_topic_mapping"/>9.6 FX Semantic Interpretation Topic Mapping<text:bookmark-end text:name="__RefHeading___fx_semantic_interpretation_topic_mapping_1"/><text:bookmark-end text:name="fx_semantic_interpretation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Semantic Interpretation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Semantic Assertion information.</text:p>
      <text:p text:style-name="Text_20_body"><text:span text:style-name="Strong_20_Emphasis">Table 9-3:</text:span> FX Semantic Interpretation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Semantic Interpretation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Data.FX.SemanticAssertion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Semantic Assertion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Semantic Assertion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Semantic Interpretation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Contract State Management Role; Policy Evaluation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; FX Logical Policy and Release Plane where semantic classification affects release.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Data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Semantic Interpretation Endpoint and the FX Semantic Assert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50</meta:creation-date>
    <dc:creator>Generated</dc:creator>
    <dc:date>2026-08-22T14::22:50</dc:date>
    <dc:language>en-US</dc:language>
    <meta:editing-cycles>1</meta:editing-cycles>
    <meta:editing-duration>PT0S</meta:editing-duration>
    <dc:title>fxdemo:04-part:09-mapping-from-fx-logical-communication-endpoints-to-dds-topics:09-6-fx-semantic-interpretation-topic-mapping:start</dc:title>
  </office:meta>
</office:document-meta>
</file>