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4-fx-transaction-intake-topic-mapping:start"/><text:bookmark-start text:name="__RefHeading___fx_transaction_intake_topic_mapping_1"/><text:bookmark-start text:name="fx_transaction_intake_topic_mapping"/>9.4 FX Transaction Intake Topic Mapping<text:bookmark-end text:name="__RefHeading___fx_transaction_intake_topic_mapping_1"/><text:bookmark-end text:name="fx_transaction_intake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Transaction Intake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Transaction Candidate information.</text:p>
      <text:p text:style-name="Text_20_body"><text:span text:style-name="Strong_20_Emphasis">Table 9-1:</text:span> FX Transaction Intake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Transaction Intake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Data.FX.TransactionCandidate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Transaction Candidate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Transaction Candidate </text:p>
          </table:table-cell>
        </table:table-row>
        <table:table-row>
          <table:table-cell office:value-type="string" table:style-name="tablecell">
            <text:p text:style-name="tablealignleft"> Producing Node Role </text:p>
          </table:table-cell>
          <table:table-cell office:value-type="string" table:style-name="tablecell">
            <text:p text:style-name="tablealignleft"> Transaction Intake Role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Structural Validation Role; Audit Recording Role; Provenance Recording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Data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Transaction Intake Endpoint and the FX Transaction Candidate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35</meta:creation-date>
    <dc:creator>Generated</dc:creator>
    <dc:date>2026-08-22T12::41:35</dc:date>
    <dc:language>en-US</dc:language>
    <meta:editing-cycles>1</meta:editing-cycles>
    <meta:editing-duration>PT0S</meta:editing-duration>
    <dc:title>fxdemo:04-part:09-mapping-from-fx-logical-communication-endpoints-to-dds-topics:09-4-fx-transaction-intake-topic-mapping:start</dc:title>
  </office:meta>
</office:document-meta>
</file>