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9-mapping-from-fx-logical-communication-endpoints-to-dds-topics:09-3-dds-topic-naming-principles:start"/><text:bookmark-start text:name="__RefHeading___dds_topic_naming_principles_1"/><text:bookmark-start text:name="dds_topic_naming_principles"/>9.3 DDS Topic Naming Principles<text:bookmark-end text:name="__RefHeading___dds_topic_naming_principles_1"/><text:bookmark-end text:name="dds_topic_naming_principles"/></text:h>
      <text:p text:style-name="Text_20_body"><text:a xlink:type="simple" xlink:href="https://wiki.didosolutions.com/fxdemo/04-part/09-mapping-from-fx-logical-communication-endpoints-to-dds-topics/start" text:style-name="Internet_20_link" text:visited-style-name="Visited_20_Internet_20_Link"> Go To Mapping from FX Logical Communication Endpoints to DDS Topics </text:a></text:p>
      <text:p text:style-name="Text_20_body">DDS Topic names shall follow the Phase 0 topic naming convention defined by this Implementation Profile and elaborated in the Phase 0 Developer Handbook.</text:p>
      <text:p text:style-name="Text_20_body">The Topic name should identify the Runtime Plane, FX domain context, and subject carried by the Topic. The Topic name should remain stable enough to support traceability, review, artifact generation, configuration, scripting, and later deployment planning.</text:p>
      <text:p text:style-name="Text_20_body">A recommended naming pattern is:</text:p>
      <text:p text:style-name="Text_20_body">```
&lt;Plane&gt;.&lt;Domain&gt;.&lt;Subject&gt;
```</text:p>
      <text:p text:style-name="Text_20_body">Examples include:</text:p>
      <text:p text:style-name="Text_20_body">``Data.FX.TransactionCandidate````Data.FX.ValidationResult````Data.FX.SemanticAssertion````Data.FX.ContractState````Data.FX.CashFlowObligation````Policy.FX.PolicyDecision````Policy.FX.ReleasePackage````Audit.FX.AuditRecord````Audit.FX.ProvenanceRecord````Health.FX.NodeStatus````Control.FX.ControlCommand````Audit.FX.ReplayRequest````Audit.FX.ReplayResult``The Topic name is an implementation artifact. It does not redefine the FX logical Communication Endpoint or the FX logical information struct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28:56</meta:creation-date>
    <dc:creator>Generated</dc:creator>
    <dc:date>2026-08-22T18::28:56</dc:date>
    <dc:language>en-US</dc:language>
    <meta:editing-cycles>1</meta:editing-cycles>
    <meta:editing-duration>PT0S</meta:editing-duration>
    <dc:title>fxdemo:04-part:09-mapping-from-fx-logical-communication-endpoints-to-dds-topics:09-3-dds-topic-naming-principles:start</dc:title>
  </office:meta>
</office:document-meta>
</file>