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2-topic-mapping-principles:start"/><text:bookmark-start text:name="__RefHeading___topic_mapping_principles_1"/><text:bookmark-start text:name="topic_mapping_principles"/>9.2 Topic Mapping Principles<text:bookmark-end text:name="__RefHeading___topic_mapping_principles_1"/><text:bookmark-end text:name="topic_mapping_principles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Phase 0 Implementation Profile applies the following principles when mapping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 to <text:a xlink:type="simple" xlink:href="https://wiki.didosolutions.com/dido/99_annexes/annex-b-terms-and-definitions/d/dds" text:style-name="Internet_20_link" text:visited-style-name="Visited_20_Internet_20_Link">DDS</text:a> Topics.</text:p>
      <text:p text:style-name="Text_20_body">Each DDS Topic mapping identifies:</text:p>
      <text:p text:style-name="Text_20_body">the FX logical Communication Endpoint it realizes;the FX logical information structure carried by the endpoint;the <text:a xlink:type="simple" xlink:href="https://wiki.didosolutions.com/dido/99_annexes/annex-b-terms-and-definitions/i/idl" text:style-name="Internet_20_link" text:visited-style-name="Visited_20_Internet_20_Link">IDL</text:a> structure and generated type used for the Phase 0 exchange;the producing FX logical <text:a xlink:type="simple" xlink:href="https://wiki.didosolutions.com/dido/99_annexes/annex-b-terms-and-definitions/l/logical_node" text:style-name="Internet_20_link" text:visited-style-name="Visited_20_Internet_20_Link">Node</text:a> or <text:a xlink:type="simple" xlink:href="https://wiki.didosolutions.com/dido/99_annexes/annex-b-terms-and-definitions/l/logical_node_role" text:style-name="Internet_20_link" text:visited-style-name="Visited_20_Internet_20_Link">Node Role</text:a>;the consuming FX logical Node or Node Role;the <text:a xlink:type="simple" xlink:href="https://wiki.didosolutions.com/dido/99_annexes/annex-b-terms-and-definitions/r/runtime_plane" text:style-name="Internet_20_link" text:visited-style-name="Visited_20_Internet_20_Link">Runtime Plane</text:a> or Runtime Planes associated with the exchange;the Quality of Service (QoS) profile or QoS profile family used for the Topic;the applicable governance, versioning, and compatibility expectations; andthe traceability relationship back to the Part 3 FX logical Communication Endpoint.The mapping does not require every future endpoint to exist in Phase 0. Phase 0 maps only the selected endpoints needed for the implementation basel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0:40</meta:creation-date>
    <dc:creator>Generated</dc:creator>
    <dc:date>2026-08-22T17::50:40</dc:date>
    <dc:language>en-US</dc:language>
    <meta:editing-cycles>1</meta:editing-cycles>
    <meta:editing-duration>PT0S</meta:editing-duration>
    <dc:title>fxdemo:04-part:09-mapping-from-fx-logical-communication-endpoints-to-dds-topics:09-2-topic-mapping-principles:start</dc:title>
  </office:meta>
</office:document-meta>
</file>