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5-fx-replay-request-topic-mapping:start"/><text:bookmark-start text:name="__RefHeading___fx_replay_request_topic_mapping_1"/><text:bookmark-start text:name="fx_replay_request_topic_mapping"/>9.15 FX Replay Request Topic Mapping<text:bookmark-end text:name="__RefHeading___fx_replay_request_topic_mapping_1"/><text:bookmark-end text:name="fx_replay_request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Replay Request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Replay Request information.</text:p>
      <text:p text:style-name="Text_20_body"><text:span text:style-name="Strong_20_Emphasis">Table 9-12:</text:span> FX Replay Request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Replay Request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Audit.FX.ReplayRequest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Replay Request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Replay Request </text:p>
          </table:table-cell>
        </table:table-row>
        <table:table-row>
          <table:table-cell office:value-type="string" table:style-name="tablecell">
            <text:p text:style-name="tablealignleft"> Producing Node Roles </text:p>
          </table:table-cell>
          <table:table-cell office:value-type="string" table:style-name="tablecell">
            <text:p text:style-name="tablealignleft"> Replay requester; Registry and Coordination Role, where replay uses Control Plane coordination </text:p>
          </table:table-cell>
        </table:table-row>
        <table:table-row>
          <table:table-cell office:value-type="string" table:style-name="tablecell">
            <text:p text:style-name="tablealignleft"> Consuming Node Role </text:p>
          </table:table-cell>
          <table:table-cell office:value-type="string" table:style-name="tablecell">
            <text:p text:style-name="tablealignleft"> Replay and Reconstruc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Control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Audit and Provenance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Replay Request Endpoint and the FX Replay Reques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39</meta:creation-date>
    <dc:creator>Generated</dc:creator>
    <dc:date>2026-08-22T12::39:39</dc:date>
    <dc:language>en-US</dc:language>
    <meta:editing-cycles>1</meta:editing-cycles>
    <meta:editing-duration>PT0S</meta:editing-duration>
    <dc:title>fxdemo:04-part:09-mapping-from-fx-logical-communication-endpoints-to-dds-topics:09-15-fx-replay-request-topic-mapping:start</dc:title>
  </office:meta>
</office:document-meta>
</file>