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14-fx-control-command-topic-mapping:start"/><text:bookmark-start text:name="__RefHeading___fx_control_command_topic_mapping_1"/><text:bookmark-start text:name="fx_control_command_topic_mapping"/>9.14 FX Control Command Topic Mapping<text:bookmark-end text:name="__RefHeading___fx_control_command_topic_mapping_1"/><text:bookmark-end text:name="fx_control_command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Control Command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Control Command and FX Command Acknowledgement information.</text:p>
      <text:p text:style-name="Text_20_body">Phase 0 may use separate command and acknowledgement DDS Topics when the Implementation Profile requires clearer directionality, simpler filtering, or cleaner audit/provenance recording. When Phase 0 uses separate Topics, both Topics realize the FX Control Command Endpoint because the logical endpoint covers command exchange and acknowledgement exchange.</text:p>
      <text:p text:style-name="Text_20_body"><text:span text:style-name="Strong_20_Emphasis">Table 9-11:</text:span> FX Control Command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Control Command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Control.FX.ControlCommand </text:p>
          </table:table-cell>
        </table:table-row>
        <table:table-row>
          <table:table-cell office:value-type="string" table:style-name="tablecell">
            <text:p text:style-name="tablealignleft"> Optional acknowledgement DDS Topic </text:p>
          </table:table-cell>
          <table:table-cell office:value-type="string" table:style-name="tablecell">
            <text:p text:style-name="tablealignleft"> Control.FX.CommandAcknowledgement </text:p>
          </table:table-cell>
        </table:table-row>
        <table:table-row>
          <table:table-cell office:value-type="string" table:style-name="tablecell">
            <text:p text:style-name="tablealignleft"> Primary information structures </text:p>
          </table:table-cell>
          <table:table-cell office:value-type="string" table:style-name="tablecell">
            <text:p text:style-name="tablealignleft"> FX Control Command; FX Command Acknowledgement </text:p>
          </table:table-cell>
        </table:table-row>
        <table:table-row>
          <table:table-cell office:value-type="string" table:style-name="tablecell">
            <text:p text:style-name="tablealignleft"> IDL structures / generated types </text:p>
          </table:table-cell>
          <table:table-cell office:value-type="string" table:style-name="tablecell">
            <text:p text:style-name="tablealignleft"> Phase 0 representations of the FX Control Command and the FX Command Acknowledgement </text:p>
          </table:table-cell>
        </table:table-row>
        <table:table-row>
          <table:table-cell office:value-type="string" table:style-name="tablecell">
            <text:p text:style-name="tablealignleft"> Producing Node Roles </text:p>
          </table:table-cell>
          <table:table-cell office:value-type="string" table:style-name="tablecell">
            <text:p text:style-name="tablealignleft"> Registry and Coordination Role; authorized command-producing roles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Command-consuming implementation participants; Registry and Coordination Role; Audit Recording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Control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Health and Observability Plane; FX Logical Audit and Provenance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Control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Control Command Endpoint, the FX Control Command, and the FX Command Acknowledgemen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58</meta:creation-date>
    <dc:creator>Generated</dc:creator>
    <dc:date>2026-08-22T15::11:58</dc:date>
    <dc:language>en-US</dc:language>
    <meta:editing-cycles>1</meta:editing-cycles>
    <meta:editing-duration>PT0S</meta:editing-duration>
    <dc:title>fxdemo:04-part:09-mapping-from-fx-logical-communication-endpoints-to-dds-topics:09-14-fx-control-command-topic-mapping:start</dc:title>
  </office:meta>
</office:document-meta>
</file>