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4-part:08-mapping-from-fx-logical-nodes-to-implementation-artifacts:start"/><text:bookmark-start text:name="__RefHeading___mapping_from_fx_logical_nodes_to_implementation_artifacts_1"/><text:bookmark-start text:name="mapping_from_fx_logical_nodes_to_implementation_artifacts"/>8. Mapping from FX Logical Nodes to Implementation Artifacts<text:bookmark-end text:name="__RefHeading___mapping_from_fx_logical_nodes_to_implementation_artifacts_1"/><text:bookmark-end text:name="mapping_from_fx_logical_nodes_to_implementation_artifacts"/></text:h>
      <text:p text:style-name="Text_20_body"><text:a xlink:type="simple" xlink:href="https://wiki.didosolutions.com/fxdemo/04-part/start" text:style-name="Internet_20_link" text:visited-style-name="Visited_20_Internet_20_Link"> Go To Top </text:a></text:p>
      <text:p text:style-name="Text_20_body">This section defines how selected FX Demo logical elements are mapped to the Phase 0 implementation baseline. The mappings identify how FX logical Nodes, Node Roles, Communication Endpoints, information structures, Runtime Planes, and related architectural elements are realized by Phase 0 implementation artifacts. These mappings preserve the distinction between the logical architecture and the implementation profile by identifying implementation realizations without changing the meaning of the underlying logical elements. They also provide the implementation traceability needed for subsequent development, deployment, testing, observation, and evidence activities.</text:p>
      <text:h text:style-name="Heading_20_2" text:outline-level="2"><text:bookmark-start text:name="__RefHeading___contents_2"/><text:bookmark-start text:name="contents"/>Contents<text:bookmark-end text:name="__RefHeading___contents_2"/><text:bookmark-end text:name="contents"/></text:h>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3::28:30</meta:creation-date>
    <dc:creator>Generated</dc:creator>
    <dc:date>2026-08-22T13::28:30</dc:date>
    <dc:language>en-US</dc:language>
    <meta:editing-cycles>1</meta:editing-cycles>
    <meta:editing-duration>PT0S</meta:editing-duration>
    <dc:title>fxdemo:04-part:08-mapping-from-fx-logical-nodes-to-implementation-artifacts:start</dc:title>
  </office:meta>
</office:document-meta>
</file>