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6-fx-semantic-interpretation-node-mapping:start"/><text:bookmark-start text:name="__RefHeading___fx_semantic_interpretation_node_mapping_1"/><text:bookmark-start text:name="fx_semantic_interpretation_node_mapping"/>8.6 FX Semantic Interpretation Node Mapping<text:bookmark-end text:name="__RefHeading___fx_semantic_interpretation_node_mapping_1"/><text:bookmark-end text:name="fx_semantic_interpretation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Semantic Interpretation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applies Phase 0 semantic interpretation logic to validated FX transaction information.</text:p>
      <text:p text:style-name="Text_20_body">The implementation artifact performs the Semantic Interpretation <text:a xlink:type="simple" xlink:href="https://wiki.didosolutions.com/dido/99_annexes/annex-b-terms-and-definitions/l/logical_node_role" text:style-name="Internet_20_link" text:visited-style-name="Visited_20_Internet_20_Link">Role</text:a>. It consumes validation results and applicable transaction information, applies the selected Phase 0 semantic interpretation approach, produces an implementation representation of an FX Semantic Assertion, and publishes that assertion through the <text:a xlink:type="simple" xlink:href="https://wiki.didosolutions.com/dido/99_annexes/annex-b-terms-and-definitions/d/dds" text:style-name="Internet_20_link" text:visited-style-name="Visited_20_Internet_20_Link">DDS</text:a> Topic that realizes the FX Semantic Interpretation <text:a xlink:type="simple" xlink:href="https://wiki.didosolutions.com/dido/99_annexes/annex-b-terms-and-definitions/l/logical_communication_endpoint" text:style-name="Internet_20_link" text:visited-style-name="Visited_20_Internet_20_Link">Endpoint</text:a>.</text:p>
      <text:p text:style-name="Text_20_body"><text:span text:style-name="Strong_20_Emphasis">Table 8-4:</text:span> FX Semantic Interpretation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Semantic Interpretation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Semantic Interpreta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; FX Logical Policy and Release Plane, where semantic classification affects release.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Apply the Phase 0 semantic interpretation logic and publish semantic assertions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validation and transaction-related DDS Topics as required; publish to the DDS Topic that realizes the FX Semantic Interpretation Endpoint. </text:p>
          </table:table-cell>
        </table:table-row>
        <table:table-row>
          <table:table-cell office:value-type="string" table:style-name="tablecell">
            <text:p text:style-name="tablealignleft"> Primary data artifacts </text:p>
          </table:table-cell>
          <table:table-cell office:value-type="string" table:style-name="tablecell">
            <text:p text:style-name="tablealignleft"> IDL and generated types representing the FX Validation Result, the FX Transaction Record or candidate reference, and the FX Semantic Assertion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Semantic interpretation helper module, semantic mapping configuration, logging helper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Semantic Interpretation Node, Semantic Interpretation Role, FX Semantic Interpretation Endpoint, and FX Semantic Asser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3</meta:creation-date>
    <dc:creator>Generated</dc:creator>
    <dc:date>2026-08-22T13::28:33</dc:date>
    <dc:language>en-US</dc:language>
    <meta:editing-cycles>1</meta:editing-cycles>
    <meta:editing-duration>PT0S</meta:editing-duration>
    <dc:title>fxdemo:04-part:08-mapping-from-fx-logical-nodes-to-implementation-artifacts:08-6-fx-semantic-interpretation-node-mapping:start</dc:title>
  </office:meta>
</office:document-meta>
</file>