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8-mapping-from-fx-logical-nodes-to-implementation-artifacts:08-2-node-mapping-principles:start"/><text:bookmark-start text:name="__RefHeading___node_mapping_principles_1"/><text:bookmark-start text:name="node_mapping_principles"/>8.2 Node Mapping Principles<text:bookmark-end text:name="__RefHeading___node_mapping_principles_1"/><text:bookmark-end text:name="node_mapping_principles"/></text:h>
      <text:p text:style-name="Text_20_body"><text:a xlink:type="simple" xlink:href="https://wiki.didosolutions.com/fxdemo/04-part/08-mapping-from-fx-logical-nodes-to-implementation-artifacts/start" text:style-name="Internet_20_link" text:visited-style-name="Visited_20_Internet_20_Link"> Go To Mapping from FX Logical Nodes to Implementation Artifacts </text:a></text:p>
      <text:p text:style-name="Text_20_body">The Phase 0 Implementation Profile applies the following principles when mapping FX logical <text:a xlink:type="simple" xlink:href="https://wiki.didosolutions.com/dido/99_annexes/annex-b-terms-and-definitions/l/logical_node" text:style-name="Internet_20_link" text:visited-style-name="Visited_20_Internet_20_Link">Nodes</text:a> to implementation artifacts.</text:p>
      <text:p text:style-name="Text_20_body">Each implementation Node artifact identifies:</text:p>
      <text:p text:style-name="Text_20_body">the FX logical Node or Nodes it realizes;the FX logical <text:a xlink:type="simple" xlink:href="https://wiki.didosolutions.com/dido/99_annexes/annex-b-terms-and-definitions/l/logical_node_role" text:style-name="Internet_20_link" text:visited-style-name="Visited_20_Internet_20_Link">Node Role</text:a> or Node Roles it performs;the <text:a xlink:type="simple" xlink:href="https://wiki.didosolutions.com/dido/99_annexes/annex-b-terms-and-definitions/r/runtime_plane" text:style-name="Internet_20_link" text:visited-style-name="Visited_20_Internet_20_Link">Runtime Plane</text:a> or Runtime Planes it supports;the <text:a xlink:type="simple" xlink:href="https://wiki.didosolutions.com/dido/99_annexes/annex-b-terms-and-definitions/d/dds" text:style-name="Internet_20_link" text:visited-style-name="Visited_20_Internet_20_Link">DDS</text:a> Topics, <text:a xlink:type="simple" xlink:href="https://wiki.didosolutions.com/dido/99_annexes/annex-b-terms-and-definitions/i/idl" text:style-name="Internet_20_link" text:visited-style-name="Visited_20_Internet_20_Link">IDL</text:a> structures, generated types, configuration artifacts, scripts, and supporting modules it uses;the relevant Part 3 FX logical Node definition;the applicable Phase 0 Developer Handbook rules; andthe observable behavior required by the Phase 0 logging and exception-handling baseline.The mapping does not require one-to-one correspondence between logical Nodes and runtime artifacts. A single runtime artifact may realize multiple FX logical Nodes. Multiple implementation artifacts may realize one FX logical Node. The mapping table records the selected Phase 0 choi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33:35</meta:creation-date>
    <dc:creator>Generated</dc:creator>
    <dc:date>2026-08-23T21::33:35</dc:date>
    <dc:language>en-US</dc:language>
    <meta:editing-cycles>1</meta:editing-cycles>
    <meta:editing-duration>PT0S</meta:editing-duration>
    <dc:title>fxdemo:04-part:08-mapping-from-fx-logical-nodes-to-implementation-artifacts:08-2-node-mapping-principles:start</dc:title>
  </office:meta>
</office:document-meta>
</file>