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14-external-oversight-participant-mapping:start"/><text:bookmark-start text:name="__RefHeading___external_oversight_participant_mapping_1"/><text:bookmark-start text:name="external_oversight_participant_mapping"/>8.14 External Oversight Participant Mapping<text:bookmark-end text:name="__RefHeading___external_oversight_participant_mapping_1"/><text:bookmark-end text:name="external_oversight_participant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External Oversight Participant maps to the Phase 0 implementation artifact, test participant, demonstration participant, or simulated subscriber that receives authorized release information.</text:p>
      <text:p text:style-name="Text_20_body">The implementation artifact performs the Oversight Consumption <text:a xlink:type="simple" xlink:href="https://wiki.didosolutions.com/dido/99_annexes/annex-b-terms-and-definitions/l/logical_node_role" text:style-name="Internet_20_link" text:visited-style-name="Visited_20_Internet_20_Link">Role</text:a>. It consumes the implementation representation of the FX Release Package through the selected communication mechanism. It supports demonstrating a governed release without accessing internal FX Logical Data Plane information beyond the authorized release.</text:p>
      <text:p text:style-name="Text_20_body"><text:span text:style-name="Strong_20_Emphasis">Table 8-12:</text:span> External Oversight Participant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External Oversight Participant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Oversight Consump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Receive authorized FX Release Package information. </text:p>
          </table:table-cell>
        </table:table-row>
        <table:table-row>
          <table:table-cell office:value-type="string" table:style-name="tablecell">
            <text:p text:style-name="tablealignleft"> Primary DDS interaction </text:p>
          </table:table-cell>
          <table:table-cell office:value-type="string" table:style-name="tablecell">
            <text:p text:style-name="tablealignleft"> Subscribe to the <text:a xlink:type="simple" xlink:href="https://wiki.didosolutions.com/dido/99_annexes/annex-b-terms-and-definitions/d/dds" text:style-name="Internet_20_link" text:visited-style-name="Visited_20_Internet_20_Link">DDS</text:a> Topic that realizes the FX Release Package Endpoint, where Phase 0 models external oversight through DDS. </text:p>
          </table:table-cell>
        </table:table-row>
        <table:table-row>
          <table:table-cell office:value-type="string" table:style-name="tablecell">
            <text:p text:style-name="tablealignleft"> Primary data artifact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i/idl" text:style-name="Internet_20_link" text:visited-style-name="Visited_20_Internet_20_Link">IDL</text:a> and the generated type representing the FX Release Package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Demonstration subscriber, release receipt helper, logging helper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External Oversight Participant, Oversight Consumption Role, FX Release Package Endpoint, and the FX Release Packag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4:00</meta:creation-date>
    <dc:creator>Generated</dc:creator>
    <dc:date>2026-08-22T17::04:00</dc:date>
    <dc:language>en-US</dc:language>
    <meta:editing-cycles>1</meta:editing-cycles>
    <meta:editing-duration>PT0S</meta:editing-duration>
    <dc:title>fxdemo:04-part:08-mapping-from-fx-logical-nodes-to-implementation-artifacts:08-14-external-oversight-participant-mapping:start</dc:title>
  </office:meta>
</office:document-meta>
</file>