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4-part:08-mapping-from-fx-logical-nodes-to-implementation-artifacts:08-13-fx-replay-and-reconstruction-node-mapping:start"/><text:bookmark-start text:name="__RefHeading___fx_replay_and_reconstruction_node_mapping_1"/><text:bookmark-start text:name="fx_replay_and_reconstruction_node_mapping"/>8.13 FX Replay and Reconstruction Node Mapping<text:bookmark-end text:name="__RefHeading___fx_replay_and_reconstruction_node_mapping_1"/><text:bookmark-end text:name="fx_replay_and_reconstruction_node_mapping"/></text:h>
      <text:p text:style-name="Text_20_body"><text:a xlink:type="simple" xlink:href="https://wiki.didosolutions.com/fxdemo/04-part/08-mapping-from-fx-logical-nodes-to-implementation-artifacts/start" text:style-name="Internet_20_link" text:visited-style-name="Visited_20_Internet_20_Link"> Go To Mapping from FX Logical Nodes to Implementation Artifacts </text:a></text:p>
      <text:p text:style-name="Text_20_body">The FX Replay and Reconstruction <text:a xlink:type="simple" xlink:href="https://wiki.didosolutions.com/dido/99_annexes/annex-b-terms-and-definitions/l/logical_node" text:style-name="Internet_20_link" text:visited-style-name="Visited_20_Internet_20_Link">Node</text:a> maps to the Phase 0 implementation artifact that supports replay or reconstruction from preserved records.</text:p>
      <text:p text:style-name="Text_20_body">The implementation artifact performs the Replay and Reconstruction <text:a xlink:type="simple" xlink:href="https://wiki.didosolutions.com/dido/99_annexes/annex-b-terms-and-definitions/l/logical_node_role" text:style-name="Internet_20_link" text:visited-style-name="Visited_20_Internet_20_Link">Role</text:a>. It consumes implementation representations of an FX Replay Request and relevant audit/provenance records, reconstructs selected information or lineage, and produces an implementation representation of an FX Replay Result.</text:p>
      <text:p text:style-name="Text_20_body"><text:span text:style-name="Strong_20_Emphasis">Table 8-11:</text:span> FX Replay and Reconstruction Node implementation mapping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apping Concern </text:p>
          </table:table-cell>
          <table:table-cell office:value-type="string" table:style-name="tableheader">
            <text:p text:style-name="Table_20_Heading"> Phase 0 Implementation Treatment </text:p>
          </table:table-cell>
        </table:table-row>
        <table:table-row>
          <table:table-cell office:value-type="string" table:style-name="tablecell">
            <text:p text:style-name="tablealignleft"> FX logical Node </text:p>
          </table:table-cell>
          <table:table-cell office:value-type="string" table:style-name="tablecell">
            <text:p text:style-name="tablealignleft"> FX Replay and Reconstruction Node </text:p>
          </table:table-cell>
        </table:table-row>
        <table:table-row>
          <table:table-cell office:value-type="string" table:style-name="tablecell">
            <text:p text:style-name="tablealignleft"> Primary Node Role </text:p>
          </table:table-cell>
          <table:table-cell office:value-type="string" table:style-name="tablecell">
            <text:p text:style-name="tablealignleft"> Replay and Reconstruction Role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FX Logical Audit and Provenance Plane </text:p>
          </table:table-cell>
        </table:table-row>
        <table:table-row>
          <table:table-cell office:value-type="string" table:style-name="tablecell">
            <text:p text:style-name="tablealignleft"> Supporting Runtime Planes </text:p>
          </table:table-cell>
          <table:table-cell office:value-type="string" table:style-name="tablecell">
            <text:p text:style-name="tablealignleft"> FX Logical Control Plane; FX Logical Data Plane </text:p>
          </table:table-cell>
        </table:table-row>
        <table:table-row>
          <table:table-cell office:value-type="string" table:style-name="tablecell">
            <text:p text:style-name="tablealignleft"> Primary implementation responsibility </text:p>
          </table:table-cell>
          <table:table-cell office:value-type="string" table:style-name="tablecell">
            <text:p text:style-name="tablealignleft"> Replay or reconstruct selected FX information from preserved records. </text:p>
          </table:table-cell>
        </table:table-row>
        <table:table-row>
          <table:table-cell office:value-type="string" table:style-name="tablecell">
            <text:p text:style-name="tablealignleft"> Primary DDS interactions </text:p>
          </table:table-cell>
          <table:table-cell office:value-type="string" table:style-name="tablecell">
            <text:p text:style-name="tablealignleft"> Subscribe to the DDS Topic that realizes the FX Replay Request Endpoint; publish to the DDS Topic that realizes the FX Replay Result Endpoint. </text:p>
          </table:table-cell>
        </table:table-row>
        <table:table-row>
          <table:table-cell office:value-type="string" table:style-name="tablecell">
            <text:p text:style-name="tablealignleft"> Primary data artifacts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i/idl" text:style-name="Internet_20_link" text:visited-style-name="Visited_20_Internet_20_Link">IDL</text:a> and generated types representing the FX Replay Request and the FX Replay Result. </text:p>
          </table:table-cell>
        </table:table-row>
        <table:table-row>
          <table:table-cell office:value-type="string" table:style-name="tablecell">
            <text:p text:style-name="tablealignleft"> Supporting artifacts </text:p>
          </table:table-cell>
          <table:table-cell office:value-type="string" table:style-name="tablecell">
            <text:p text:style-name="tablealignleft"> Replay helper module, reconstruction helper module, audit/provenance access helpers, logging helper, and traceability metadata.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Implementation artifact traces to the FX Replay and Reconstruction Node, Replay and Reconstruction Role, FX Replay Request Endpoint, FX Replay Result Endpoint, FX Replay Request, and FX Replay Result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54</meta:creation-date>
    <dc:creator>Generated</dc:creator>
    <dc:date>2026-08-22T13::31:54</dc:date>
    <dc:language>en-US</dc:language>
    <meta:editing-cycles>1</meta:editing-cycles>
    <meta:editing-duration>PT0S</meta:editing-duration>
    <dc:title>fxdemo:04-part:08-mapping-from-fx-logical-nodes-to-implementation-artifacts:08-13-fx-replay-and-reconstruction-node-mapping:start</dc:title>
  </office:meta>
</office:document-meta>
</file>