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11-fx-health-and-observability-node-mapping:start"/><text:bookmark-start text:name="__RefHeading___fx_health_and_observability_node_mapping_1"/><text:bookmark-start text:name="fx_health_and_observability_node_mapping"/>8.11 FX Health and Observability Node Mapping<text:bookmark-end text:name="__RefHeading___fx_health_and_observability_node_mapping_1"/><text:bookmark-end text:name="fx_health_and_observability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Health and Observability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observes and reports the implementation Node condition.</text:p>
      <text:p text:style-name="Text_20_body">The implementation artifact performs or supports the Health Reporting <text:a xlink:type="simple" xlink:href="https://wiki.didosolutions.com/dido/99_annexes/annex-b-terms-and-definitions/l/logical_node_role" text:style-name="Internet_20_link" text:visited-style-name="Visited_20_Internet_20_Link">Role</text:a>. It receives or collects implementation representations of FX Node Status, observes lifecycle-state reports, records warnings or degraded conditions, and supports Control Plane or audit/provenance interaction when Phase 0 requires those relationships.</text:p>
      <text:p text:style-name="Text_20_body"><text:span text:style-name="Strong_20_Emphasis">Table 8-9:</text:span> FX Health and Observability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Health and Observability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Health Report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Health and Observability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Control Plane; FX Logical Audit and Provenance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Observe and report the implementation Node condition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or publish through the DDS Topic that realizes the FX Node Status Endpoint. </text:p>
          </table:table-cell>
        </table:table-row>
        <table:table-row>
          <table:table-cell office:value-type="string" table:style-name="tablecell">
            <text:p text:style-name="tablealignleft"> Primary data artifact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i/idl" text:style-name="Internet_20_link" text:visited-style-name="Visited_20_Internet_20_Link">IDL</text:a> and a generated type representing FX Node Status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Health helper module, logging helper, lifecycle-state conventions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Health and Observability Node, Health Reporting Role, FX Node Status Endpoint, and FX Node Statu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11</meta:creation-date>
    <dc:creator>Generated</dc:creator>
    <dc:date>2026-08-22T12::39:11</dc:date>
    <dc:language>en-US</dc:language>
    <meta:editing-cycles>1</meta:editing-cycles>
    <meta:editing-duration>PT0S</meta:editing-duration>
    <dc:title>fxdemo:04-part:08-mapping-from-fx-logical-nodes-to-implementation-artifacts:08-11-fx-health-and-observability-node-mapping:start</dc:title>
  </office:meta>
</office:document-meta>
</file>