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8-mapping-from-fx-logical-nodes-to-implementation-artifacts:08-1-overview:start"/><text:bookmark-start text:name="__RefHeading___overview_1"/><text:bookmark-start text:name="overview"/>8.1 Overview<text:bookmark-end text:name="__RefHeading___overview_1"/><text:bookmark-end text:name="overview"/></text:h>
      <text:p text:style-name="Text_20_body"><text:a xlink:type="simple" xlink:href="https://wiki.didosolutions.com/fxdemo/04-part/08-mapping-from-fx-logical-nodes-to-implementation-artifacts/start" text:style-name="Internet_20_link" text:visited-style-name="Visited_20_Internet_20_Link"> Go To Mapping from FX Logical Nodes to Implementation Artifacts </text:a></text:p>
      <text:p text:style-name="Text_20_body">This section defines how the Phase 0 Implementation Profile maps selected FX logical <text:a xlink:type="simple" xlink:href="https://wiki.didosolutions.com/dido/99_annexes/annex-b-terms-and-definitions/l/logical_node" text:style-name="Internet_20_link" text:visited-style-name="Visited_20_Internet_20_Link">Nodes</text:a> from the Part 3 FX Demo Logical Profile to Phase 0 implementation artifacts.</text:p>
      <text:p text:style-name="Text_20_body">An FX logical Node identifies a platform-independent participant in the FX Demo Logical Profile. A Phase 0 implementation artifact realizes that logical Node for the selected implementation context. The implementation artifact does not redefine the logical Node, its logical responsibilities, its <text:a xlink:type="simple" xlink:href="https://wiki.didosolutions.com/dido/99_annexes/annex-b-terms-and-definitions/r/runtime_plane" text:style-name="Internet_20_link" text:visited-style-name="Visited_20_Internet_20_Link">Runtime Plane</text:a> participation, its <text:a xlink:type="simple" xlink:href="https://wiki.didosolutions.com/dido/99_annexes/annex-b-terms-and-definitions/l/logical_communication_endpoint" text:style-name="Internet_20_link" text:visited-style-name="Visited_20_Internet_20_Link">Communication Endpoints</text:a>, or its <text:a xlink:type="simple" xlink:href="https://wiki.didosolutions.com/dido/99_annexes/annex-b-terms-and-definitions/t/traceability" text:style-name="Internet_20_link" text:visited-style-name="Visited_20_Internet_20_Link">traceability</text:a> relationships.</text:p>
      <text:p text:style-name="Text_20_body">Phase 0 may realize an FX logical Node as a Python implementation module, a process entry point, a service-like participant, a script-supported executable, or another repository artifact. Phase 0 may also group several FX logical Nodes into a single runtime artifact or distribute one FX logical Node across multiple implementation artifacts when the implementation profile explicitly records that mapping.</text:p>
      <text:p text:style-name="Text_20_body">The mapping in this section supports traceability from FX logical Nodes to implementation artifacts and from implementation artifacts back to FX logical Node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8:12</meta:creation-date>
    <dc:creator>Generated</dc:creator>
    <dc:date>2026-08-22T12::38:12</dc:date>
    <dc:language>en-US</dc:language>
    <meta:editing-cycles>1</meta:editing-cycles>
    <meta:editing-duration>PT0S</meta:editing-duration>
    <dc:title>fxdemo:04-part:08-mapping-from-fx-logical-nodes-to-implementation-artifacts:08-1-overview:start</dc:title>
  </office:meta>
</office:document-meta>
</file>