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4-part:07-phase-0-technology-selection-and-implementation-context:start"/><text:bookmark-start text:name="__RefHeading___phase_0_technology_selection_and_implementation_context_1"/><text:bookmark-start text:name="phase_0_technology_selection_and_implementation_context"/>7. Phase 0 Technology Selection and Implementation Context<text:bookmark-end text:name="__RefHeading___phase_0_technology_selection_and_implementation_context_1"/><text:bookmark-end text:name="phase_0_technology_selection_and_implementation_context"/></text:h>
      <text:p text:style-name="Text_20_body"><text:a xlink:type="simple" xlink:href="https://wiki.didosolutions.com/fxdemo/04-part/start" text:style-name="Internet_20_link" text:visited-style-name="Visited_20_Internet_20_Link"> Go To Top </text:a></text:p>
      <text:p text:style-name="Text_20_body">This section identifies the technologies, implementation mechanisms, and supporting context selected for the Phase 0 Implementation Profile. These technology selections provide the implementation foundation for the Phase 0 FX Demo while preserving alignment with the FX Demo Logical Profile and the architectural principles established in earlier parts. The section explains why the selected technologies are used, the implementation concerns they address, and the architectural boundaries that govern their use. It does not redefine the logical architecture or require that the selected technologies remain unchanged in later development phases.</text:p>
      <text:h text:style-name="Heading_20_2" text:outline-level="2"><text:bookmark-start text:name="__RefHeading___contents_2"/><text:bookmark-start text:name="contents"/>Contents<text:bookmark-end text:name="__RefHeading___contents_2"/><text:bookmark-end text:name="contents"/></text:h>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3::27:38</meta:creation-date>
    <dc:creator>Generated</dc:creator>
    <dc:date>2026-08-22T13::27:38</dc:date>
    <dc:language>en-US</dc:language>
    <meta:editing-cycles>1</meta:editing-cycles>
    <meta:editing-duration>PT0S</meta:editing-duration>
    <dc:title>fxdemo:04-part:07-phase-0-technology-selection-and-implementation-context:start</dc:title>
  </office:meta>
</office:document-meta>
</file>